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0756in" fo:margin-left="2.4673in">
        <style:tab-stops/>
      </style:paragraph-properties>
    </style:style>
    <style:style style:name="P2" style:parent-style-name="Normal" style:family="paragraph">
      <style:paragraph-properties fo:text-align="center" fo:margin-bottom="0.1736in" fo:margin-left="0.0069in" fo:margin-right="0.0715in" fo:text-indent="-0.0069in">
        <style:tab-stops/>
      </style:paragraph-properties>
    </style:style>
    <style:style style:name="T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" style:parent-style-name="Normal" style:family="paragraph">
      <style:paragraph-properties fo:text-align="center" fo:margin-bottom="0.1527in" fo:margin-right="0.0763in"/>
    </style:style>
    <style:style style:name="T5" style:parent-style-name="Fonteparág.padrão" style:family="text">
      <style:text-properties style:font-name="Times New Roman" style:font-name-asian="Times New Roman" style:font-name-complex="Times New Roman" fo:font-size="13pt" style:font-size-asian="13pt"/>
    </style:style>
    <style:style style:name="P6" style:parent-style-name="Normal" style:family="paragraph">
      <style:paragraph-properties fo:text-align="center" fo:margin-bottom="0.1645in" fo:line-height="102%" fo:margin-left="0.0069in" fo:margin-right="0.0736in" fo:text-indent="-0.0069in">
        <style:tab-stops/>
      </style:paragraph-properties>
    </style:style>
    <style:style style:name="T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3pt" style:font-size-asian="13pt"/>
    </style:style>
    <style:style style:name="P8" style:parent-style-name="Normal" style:family="paragraph">
      <style:paragraph-properties fo:text-align="center" fo:margin-bottom="0.1527in" fo:margin-right="0.075in"/>
    </style:style>
    <style:style style:name="T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3pt" style:font-size-asian="13pt"/>
    </style:style>
    <style:style style:name="P10" style:parent-style-name="Título1" style:family="paragraph">
      <style:paragraph-properties fo:margin-bottom="0.1451in" fo:margin-right="0.0763in"/>
    </style:style>
    <style:style style:name="P11" style:parent-style-name="Normal" style:family="paragraph">
      <style:paragraph-properties fo:margin-bottom="0.0659in" fo:margin-left="0.0659in">
        <style:tab-stops/>
      </style:paragraph-properties>
    </style:style>
    <style:style style:name="T1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3" style:parent-style-name="Normal" style:family="paragraph">
      <style:paragraph-properties fo:text-align="justify" fo:margin-bottom="0.0826in" fo:line-height="99%" fo:margin-left="0.0625in" fo:margin-right="0.1291in" fo:text-indent="-0.0069in">
        <style:tab-stops/>
      </style:paragraph-properties>
    </style:style>
    <style:style style:name="T1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6" style:parent-style-name="Normal" style:family="paragraph">
      <style:paragraph-properties fo:margin-bottom="0.0666in" fo:margin-left="0.0659in">
        <style:tab-stops/>
      </style:paragraph-properties>
    </style:style>
    <style:style style:name="T1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8" style:parent-style-name="Normal" style:family="paragraph">
      <style:paragraph-properties fo:text-align="justify" fo:margin-bottom="0.0826in" fo:line-height="99%" fo:margin-left="0.0625in" fo:margin-right="0.1291in" fo:text-indent="-0.0069in">
        <style:tab-stops/>
      </style:paragraph-properties>
    </style:style>
    <style:style style:name="T1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3" style:parent-style-name="Normal" style:family="paragraph">
      <style:paragraph-properties fo:margin-bottom="0.0659in" fo:margin-left="0.0659in">
        <style:tab-stops/>
      </style:paragraph-properties>
    </style:style>
    <style:style style:name="T2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25" style:parent-style-name="Normal" style:family="paragraph">
      <style:paragraph-properties fo:text-align="justify" fo:margin-bottom="0.0006in" fo:line-height="99%" fo:margin-left="0.0659in">
        <style:tab-stops/>
      </style:paragraph-properties>
    </style:style>
    <style:style style:name="T2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32" style:parent-style-name="Normal" style:family="paragraph">
      <style:paragraph-properties fo:text-align="justify" fo:margin-bottom="0.0826in" fo:line-height="99%" fo:margin-left="0.0625in" fo:margin-right="0.1291in" fo:text-indent="-0.0069in">
        <style:tab-stops/>
      </style:paragraph-properties>
    </style:style>
    <style:style style:name="T3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3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36" style:parent-style-name="Normal" style:family="paragraph">
      <style:paragraph-properties fo:margin-bottom="0.0673in" fo:margin-left="0.0659in">
        <style:tab-stops/>
      </style:paragraph-properties>
    </style:style>
    <style:style style:name="T3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38" style:parent-style-name="Normal" style:family="paragraph">
      <style:paragraph-properties fo:text-align="justify" fo:margin-bottom="0.0826in" fo:line-height="99%" fo:margin-left="0.0625in" fo:margin-right="0.1291in" fo:text-indent="-0.0069in">
        <style:tab-stops/>
      </style:paragraph-properties>
    </style:style>
    <style:style style:name="T3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4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1" style:parent-style-name="Normal" style:family="paragraph">
      <style:paragraph-properties fo:margin-bottom="0.0659in" fo:margin-left="0.0659in">
        <style:tab-stops/>
      </style:paragraph-properties>
    </style:style>
    <style:style style:name="T4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3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44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45" style:parent-style-name="Título2" style:family="paragraph">
      <style:paragraph-properties fo:margin-left="0.0069in" fo:margin-right="0.0722in">
        <style:tab-stops/>
      </style:paragraph-properties>
    </style:style>
    <style:style style:name="P46" style:parent-style-name="Título3" style:family="paragraph">
      <style:paragraph-properties fo:margin-right="0.0659in"/>
    </style:style>
    <style:style style:name="P47" style:parent-style-name="Normal" style:family="paragraph">
      <style:paragraph-properties fo:text-align="center" fo:margin-bottom="0.0659in" fo:margin-right="0.0708in"/>
    </style:style>
    <style:style style:name="T4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9" style:parent-style-name="Normal" style:family="paragraph">
      <style:paragraph-properties fo:text-align="center" fo:margin-bottom="0.1138in" fo:margin-left="0.0069in" fo:margin-right="0.0694in" fo:text-indent="-0.0069in">
        <style:tab-stops/>
      </style:paragraph-properties>
    </style:style>
    <style:style style:name="T50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51" style:parent-style-name="Normal" style:family="paragraph">
      <style:paragraph-properties fo:text-align="center" fo:margin-bottom="0.0548in" fo:margin-left="0.0069in" fo:margin-right="0.0673in" fo:text-indent="-0.0069in">
        <style:tab-stops/>
      </style:paragraph-properties>
    </style:style>
    <style:style style:name="T52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P53" style:parent-style-name="Título2" style:family="paragraph">
      <style:paragraph-properties fo:margin-left="0.0069in" fo:margin-right="0.0791in">
        <style:tab-stops/>
      </style:paragraph-properties>
    </style:style>
    <style:style style:name="P54" style:parent-style-name="Normal" style:family="paragraph">
      <style:paragraph-properties fo:text-align="center" fo:margin-bottom="0.0659in" fo:margin-left="0.0069in" fo:margin-right="0.0722in" fo:text-indent="-0.0069in">
        <style:tab-stops/>
      </style:paragraph-properties>
    </style:style>
    <style:style style:name="T5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6" style:parent-style-name="Normal" style:family="paragraph">
      <style:paragraph-properties fo:text-align="center" fo:margin-bottom="0.0659in" fo:margin-right="0.0708in"/>
    </style:style>
    <style:style style:name="T5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8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59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60" style:parent-style-name="Título2" style:family="paragraph">
      <style:paragraph-properties fo:margin-left="0.0069in" fo:margin-right="0.0736in">
        <style:tab-stops/>
      </style:paragraph-properties>
    </style:style>
    <style:style style:name="P61" style:parent-style-name="Normal" style:family="paragraph">
      <style:paragraph-properties fo:text-align="center" fo:margin-bottom="0.0659in" fo:margin-left="0.0069in" fo:margin-right="0.0784in" fo:text-indent="-0.0069in">
        <style:tab-stops/>
      </style:paragraph-properties>
    </style:style>
    <style:style style:name="T6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3" style:parent-style-name="Normal" style:family="paragraph">
      <style:paragraph-properties fo:text-align="center" fo:margin-bottom="0.0659in" fo:margin-right="0.0708in"/>
    </style:style>
    <style:style style:name="T6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5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66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67" style:parent-style-name="Título2" style:family="paragraph">
      <style:paragraph-properties fo:margin-left="0.0069in" fo:margin-right="0.0756in">
        <style:tab-stops/>
      </style:paragraph-properties>
    </style:style>
    <style:style style:name="P68" style:parent-style-name="Título3" style:family="paragraph">
      <style:paragraph-properties fo:margin-bottom="0.2076in" fo:margin-right="0.0791in"/>
    </style:style>
    <style:style style:name="P69" style:parent-style-name="Normal" style:family="paragraph">
      <style:paragraph-properties fo:margin-bottom="0.2493in" fo:line-height="100%" fo:margin-left="0.9569in" fo:margin-right="0.0798in" fo:text-indent="-0.0069in">
        <style:tab-stops/>
      </style:paragraph-properties>
    </style:style>
    <style:style style:name="T7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7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7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7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7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75" style:parent-style-name="Normal" style:family="paragraph">
      <style:paragraph-properties fo:margin-bottom="0.2493in" fo:line-height="100%" fo:margin-left="0.9569in" fo:text-indent="-0.0069in">
        <style:tab-stops/>
      </style:paragraph-properties>
    </style:style>
    <style:style style:name="T7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7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7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7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80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8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82" style:parent-style-name="Normal" style:family="paragraph">
      <style:paragraph-properties fo:margin-bottom="0in" fo:margin-left="0.9604in">
        <style:tab-stops/>
      </style:paragraph-properties>
    </style:style>
    <style:style style:name="T8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8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8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8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P87" style:parent-style-name="Normal" style:family="paragraph">
      <style:paragraph-properties fo:margin-bottom="0.2493in" fo:line-height="100%" fo:margin-left="0.9569in" fo:text-indent="-0.0069in">
        <style:tab-stops/>
      </style:paragraph-properties>
    </style:style>
    <style:style style:name="T8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8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91" style:parent-style-name="Normal" style:family="paragraph">
      <style:paragraph-properties fo:margin-bottom="0.2729in" fo:line-height="100%" fo:margin-left="0.9569in" fo:text-indent="-0.0069in">
        <style:tab-stops/>
      </style:paragraph-properties>
    </style:style>
    <style:style style:name="T9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98" style:parent-style-name="Normal" style:family="paragraph">
      <style:paragraph-properties fo:margin-bottom="0in" fo:line-height="100%" fo:margin-left="0.9569in" fo:text-indent="-0.0069in">
        <style:tab-stops/>
      </style:paragraph-properties>
    </style:style>
    <style:style style:name="T9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00" style:parent-style-name="Normal" style:family="paragraph">
      <style:paragraph-properties fo:margin-bottom="0.7687in" fo:line-height="100%" fo:margin-left="0.9569in" fo:text-indent="-0.0069in">
        <style:tab-stops/>
      </style:paragraph-properties>
    </style:style>
    <style:style style:name="T10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0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0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06" style:parent-style-name="Normal" style:family="paragraph">
      <style:paragraph-properties fo:margin-bottom="0.1756in" fo:line-height="110%" fo:margin-left="-0.0104in">
        <style:tab-stops>
          <style:tab-stop style:type="right" style:position="7.3513in"/>
        </style:tab-stops>
      </style:paragraph-properties>
    </style:style>
    <style:style style:name="T10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9pt" style:font-size-asian="9pt"/>
    </style:style>
    <style:style style:name="T108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T109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10" style:parent-style-name="Normal" style:family="paragraph">
      <style:paragraph-properties fo:margin-bottom="0in" fo:line-height="110%" fo:margin-left="-0.0034in" fo:text-indent="-0.0069in">
        <style:tab-stops/>
      </style:paragraph-properties>
    </style:style>
    <style:style style:name="T111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T112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13" style:parent-style-name="Normal" style:family="paragraph">
      <style:paragraph-properties fo:margin-bottom="0in" fo:line-height="110%" fo:margin-left="-0.0034in" fo:text-indent="-0.0069in">
        <style:tab-stops/>
      </style:paragraph-properties>
    </style:style>
    <style:style style:name="T114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15" style:parent-style-name="Normal" style:family="paragraph">
      <style:paragraph-properties fo:margin-bottom="2.7958in" fo:line-height="110%" fo:margin-left="-0.0034in" fo:text-indent="-0.0069in">
        <style:tab-stops/>
      </style:paragraph-properties>
    </style:style>
    <style:style style:name="T116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17" style:parent-style-name="Normal" style:family="paragraph">
      <style:paragraph-properties fo:text-align="center" fo:margin-bottom="0.0548in" fo:margin-left="0.0069in" fo:margin-right="0.0673in" fo:text-indent="-0.0069in">
        <style:tab-stops/>
      </style:paragraph-properties>
    </style:style>
    <style:style style:name="T118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family="graphic" style:name="a20">
      <style:graphic-properties draw:fill="solid" draw:fill-color="#eeeeee" draw:opacity="100%" draw:stroke="none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>
      <style:graphic-properties draw:fill="solid" draw:fill-color="#333333" draw:opacity="100%" draw:stroke="none"/>
    </style:style>
    <style:style style:family="graphic" style:name="a26">
      <style:graphic-properties draw:fill="solid" draw:fill-color="#333333" draw:opacity="100%" draw:stroke="none"/>
    </style:style>
    <style:style style:family="graphic" style:name="a27" style:parent-style-name="Graphics">
      <style:graphic-properties fo:border="none" fo:background-color="transparent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3">
      <style:graphic-properties draw:fill="solid" draw:fill-color="#9a9a9a" draw:opacity="100%" draw:stroke="none"/>
    </style:style>
    <style:style style:family="graphic" style:name="a4">
      <style:graphic-properties draw:fill="solid" draw:fill-color="#eeeeee" draw:opacity="100%" draw:stroke="none"/>
    </style:style>
    <style:style style:family="graphic" style:name="a5">
      <style:graphic-properties draw:fill="solid" draw:fill-color="#9a9a9a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9">
      <style:graphic-properties draw:fill="solid" draw:fill-color="#9a9a9a" draw:opacity="100%" draw:stroke="none"/>
    </style:style>
    <style:style style:family="graphic" style:name="a30" style:parent-style-name="Graphics">
      <style:graphic-properties fo:border="none" fo:background-color="transparent"/>
    </style:style>
    <style:style style:family="graphic" style:name="a31" style:parent-style-name="Graphics">
      <style:graphic-properties fo:border="none" fo:background-color="transparent"/>
    </style:style>
    <style:style style:family="graphic" style:name="a32" style:parent-style-name="Graphics">
      <style:graphic-properties fo:border="none" fo:background-color="transparent"/>
    </style:style>
    <style:style style:family="graphic" style:name="a33" style:parent-style-name="Graphics">
      <style:graphic-properties fo:border="none" fo:background-color="transparent"/>
    </style:style>
    <style:style style:family="graphic" style:name="a34">
      <style:graphic-properties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2"><text:span text:style-name="T3">PORTOSRIO</text:span></text:p>
      <text:p text:style-name="P4"><text:span text:style-name="T5">ATA DE REUNIÃO</text:span></text:p>
      <text:p text:style-name="P6"><text:span text:style-name="T7">ATA DA 2843ª (SEGUNDA MILÉSIMA OCTINGENTÉSIMA QUADRAGÉSIMA TERCEIRA) REUNIÃO EXTRAORDINÁRIA DA DIRETORIA EXECUTIVA DA COMPANHIA DOCAS DO RIO DE JANEIRO</text:span></text:p>
      <text:p text:style-name="P8"><text:span text:style-name="T9"><text:s/></text:span></text:p>
      <text:h text:style-name="P10" text:outline-level="1">CNPJ 42.266.890/0001-28 NIRE 3330008080-5</text:h>
      <text:p text:style-name="P11"><text:span text:style-name="T12"><text:s/></text:span></text:p>
      <text:p text:style-name="P13"><text:span text:style-name="T14">No dia dez do mês de agosto do ano dois mil e vinte e seis, foi realizada, virtualmente, a Segunda Milésima Octingentésima Quadragésima Terceira Reunião Extraordinária da Diretoria Executiva, sob a presidência de Flavio Vieira da Silva, Diretor-Presidente<text:s/></text:span><text:span text:style-name="T15">e Diretor de Gestão Portuária Substituto, contando com a participação de Francisco José de Sousa Diogo, Diretor Administrativo-Financeiro e Fernando Meira Junior, Diretor de Negócios e Sustentabilidade.</text:span></text:p>
      <text:p text:style-name="P16"><text:span text:style-name="T17"><text:s/></text:span></text:p>
      <text:p text:style-name="P18"><text:span text:style-name="T19">ABERTURA DOS TRABALHOS:<text:s/></text:span><text:span text:style-name="T20">O Diretor-Presidente deu po</text:span><text:span text:style-name="T21">r iniciados os trabalhos, passando-se, então, à apreciação do seguinte item da<text:s/></text:span><text:span text:style-name="T22">ORDEM DO DIA:</text:span></text:p>
      <text:p text:style-name="P23"><text:span text:style-name="T24"><text:s/></text:span></text:p>
      <text:p text:style-name="P25"><text:span text:style-name="T26">1) Processo SEI 50905.003593/2026-98. Contratação direta, por inexigibilidade de licitação, de escritório de advocacia especializado em Direito Administrativo e<text:s/></text:span><text:span text:style-name="T27">Ambiental aplicado à atividade<text:s/></text:span><text:span text:style-name="T28">portuária,<text:s/></text:span><text:span text:style-name="T29">para prestação de serviços técnicos profissionais especializados, de natureza predominantemente jurídica intelectual, com atuação consultiva, administrativa, institucional e contenciosa, em regime contínuo e estrat</text:span><text:span text:style-name="T30">égico, voltados às necessidades jurídico-ambientais da PortosRio, notadamente em matéria de inquéritos civis, autos de infração e apoio a licenciamento ambiental, dragagens, obras e intervenções licenciáveis, condicionantes, passivos ambientais e gestão de</text:span><text:span text:style-name="T31"><text:s/>riscos correlatos. Considerando as informações constantes do sumário executivo (11642477), o DIRPRE/SUPJUR submete a matéria à deliberação do colegiado. Parecer jurídico 56 (11631091).</text:span></text:p>
      <text:p text:style-name="P32"><text:span text:style-name="T33">DELIBERAÇÃO:<text:s/></text:span><text:span text:style-name="T34">Com base nas análises das áreas técnicas e do Parecer SUP</text:span><text:span text:style-name="T35">JUR nº 56, a DIREXE aprovou a contratação direta, por inexigibilidade de licitação, do escritório de advocacia A. GONZAGA ADVOGADOS., desde que o prazo do contrato não seja superior a 12 (doze) meses.</text:span></text:p>
      <text:p text:style-name="P36"><text:span text:style-name="T37"><text:s/></text:span></text:p>
      <text:p text:style-name="P38"><text:span text:style-name="T39">ENCERRAMENTO DOS TRABALHOS.<text:s/></text:span><text:span text:style-name="T40">Como nada mais houvesse a ser dito, o Presidente deu por encerrada esta reunião, tendo sido lavrada a presente ata que, lida e achada conforme, segue assinada por todos os Diretores participantes.</text:span></text:p>
      <text:p text:style-name="P41"><text:span text:style-name="T42"><text:s/></text:span></text:p>
      <text:p text:style-name="P43"><text:span text:style-name="T44">(assinado eletronicamente)</text:span></text:p>
      <text:h text:style-name="P45" text:outline-level="2">FLAVIO VIEIRA DA SILVA</text:h>
      <text:h text:style-name="P46" text:outline-level="3">Diretor-Presidente Diretor de Gestão Portuária Substituto</text:h>
      <text:p text:style-name="P47"><text:span text:style-name="T48"><text:s/></text:span></text:p>
      <text:p text:style-name="P49"><text:span text:style-name="T50">(assinado eletronicamente)</text:span></text:p>
      <text:p text:style-name="P51"><text:span text:style-name="T52">Ata de Reunião - 2843ª - 10/08/26_Extraordinária (11643580) <text:s text:c="8"/>SEI 50905.000020/2026-11 / pg. 1</text:span></text:p>
      <text:soft-page-break/>
      <text:h text:style-name="P53" text:outline-level="2">FRANCISCO JOSÉ DE SOUSA DIOGO</text:h>
      <text:p text:style-name="P54"><text:span text:style-name="T55">Diretor Administrativo-Financeiro</text:span></text:p>
      <text:p text:style-name="P56"><text:span text:style-name="T57"><text:s/></text:span></text:p>
      <text:p text:style-name="P58"><text:span text:style-name="T59">(assinado eletronicamente)</text:span></text:p>
      <text:h text:style-name="P60" text:outline-level="2">FERNANDO MEIRA JUNIOR</text:h>
      <text:p text:style-name="P61"><text:span text:style-name="T62">Diretor de Negócios e Sustentabilidade</text:span></text:p>
      <text:p text:style-name="P63"><text:span text:style-name="T64"><text:s/></text:span></text:p>
      <text:p text:style-name="P65"><text:span text:style-name="T66">(assinado eletronicamente)</text:span></text:p>
      <text:h text:style-name="P67" text:outline-level="2">ZAHARA PUGA ARAUJO</text:h>
      <text:h text:style-name="P68" text:outline-level="3">Supervisora de Órgãos Colegiados</text:h>
      <text:p text:style-name="P69"><text:span text:style-name="T70">Documento assinado eletronicamente por<text:s/></text:span><text:span text:style-name="T71">Flavio Vieira da Silva</text:span><text:span text:style-name="T72">,<text:s/></text:span><text:span text:style-name="T73">Diretor Presidente</text:span><text:span text:style-name="T74">, em 10/08/2026, às 19:19, conforme horário oficial de Brasília, com fundamento no art. 3°, inciso V, da Portaria nº 446/2015 do Ministério dos Transportes.</text:span></text:p>
      <text:p text:style-name="P75"><text:span text:style-name="T76">Documento assinado eletronicamente por<text:s/></text:span><text:span text:style-name="T77">FRANCISCO JOSÉ DE SOUSA DIOGO</text:span><text:span text:style-name="T78">,<text:s/></text:span><text:span text:style-name="T79">Diretor Administrativo Financ</text:span><text:span text:style-name="T80">eiro</text:span><text:span text:style-name="T81">, em 10/08/2026, às 19:20, conforme horário oficial de Brasília, com fundamento no art. 3°, inciso V, da Portaria nº 446/2015 do Ministério dos Transportes.</text:span></text:p>
      <text:p text:style-name="P82"><text:span text:style-name="T83">Documento assinado eletronicamente por<text:s/></text:span><text:span text:style-name="T84">Fernando Meira Júnior</text:span><text:span text:style-name="T85">,<text:s/></text:span><text:span text:style-name="T86">Diretor de Negócios e</text:span></text:p>
      <text:p text:style-name="P87"><text:span text:style-name="T88">Sustentabil</text:span><text:span text:style-name="T89">idade</text:span><text:span text:style-name="T90">, em 10/08/2026, às 19:22, conforme horário oficial de Brasília, com fundamento no art. 3°, inciso V, da Portaria nº 446/2015 do Ministério dos Transportes.</text:span></text:p>
      <text:p text:style-name="P91"><draw:g draw:z-index="251658240" draw:name="Group 1499" draw:id="id33" draw:style-name="a34" text:anchor-type="paragraph"><svg:title/><svg:desc/><draw:custom-shape svg:x="-0.01656in" svg:y="-2.49743in" svg:width="7.30315in" svg:height="0.00828in" draw:id="id0" draw:style-name="a1" draw:name="Shape 107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2.48915in" svg:width="7.30315in" svg:height="0.00828in" draw:id="id1" draw:style-name="a2" draw:name="Shape 108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2.49743in" svg:width="0.00828in" svg:height="0.01656in" draw:id="id2" draw:style-name="a3" draw:name="Shape 109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2.49743in" svg:width="0.00828in" svg:height="0.01656in" draw:id="id3" draw:style-name="a4" draw:name="Shape 110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1.72737in" svg:width="7.30315in" svg:height="0.00828in" draw:id="id4" draw:style-name="a5" draw:name="Shape 111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1.71909in" svg:width="7.30315in" svg:height="0.00828in" draw:id="id5" draw:style-name="a6" draw:name="Shape 112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1.72737in" svg:width="0.00828in" svg:height="0.01656in" draw:id="id6" draw:style-name="a7" draw:name="Shape 113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1.72737in" svg:width="0.00828in" svg:height="0.01656in" draw:id="id7" draw:style-name="a8" draw:name="Shape 114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95731in" svg:width="7.30315in" svg:height="0.00828in" draw:id="id8" draw:style-name="a9" draw:name="Shape 115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94903in" svg:width="7.30315in" svg:height="0.00828in" draw:id="id9" draw:style-name="a10" draw:name="Shape 116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5731in" svg:width="0.00828in" svg:height="0.01656in" draw:id="id10" draw:style-name="a11" draw:name="Shape 117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95731in" svg:width="0.00828in" svg:height="0.01656in" draw:id="id11" draw:style-name="a12" draw:name="Shape 118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18725in" svg:width="7.30315in" svg:height="0.00828in" draw:id="id12" draw:style-name="a13" draw:name="Shape 119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7897in" svg:width="7.30315in" svg:height="0.00828in" draw:id="id13" draw:style-name="a14" draw:name="Shape 120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18725in" svg:width="0.00828in" svg:height="0.01656in" draw:id="id14" draw:style-name="a15" draw:name="Shape 121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18725in" svg:width="0.00828in" svg:height="0.01656in" draw:id="id15" draw:style-name="a16" draw:name="Shape 122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0.58281in" svg:width="7.30315in" svg:height="0.00828in" draw:id="id16" draw:style-name="a17" draw:name="Shape 123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9109in" svg:width="7.30315in" svg:height="0.00828in" draw:id="id17" draw:style-name="a18" draw:name="Shape 124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0.58281in" svg:width="0.00828in" svg:height="0.01656in" draw:id="id18" draw:style-name="a19" draw:name="Shape 125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0.58281in" svg:width="0.00828in" svg:height="0.01656in" draw:id="id19" draw:style-name="a20" draw:name="Shape 126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0828in" svg:y="1.58472in" svg:width="7.28659in" svg:height="0.00828in" draw:id="id20" draw:style-name="a21" draw:name="Shape 127"><svg:title/><svg:desc/><draw:enhanced-geometry draw:type="non-primitive" svg:viewBox="0 0 6662854 7572" draw:enhanced-path="M 0 0 L 6662854 0 6655282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1.593in" svg:width="7.28659in" svg:height="0.00828in" draw:id="id21" draw:style-name="a22" draw:name="Shape 128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1.58472in" svg:width="0.00828in" svg:height="0.01656in" draw:id="id22" draw:style-name="a23" draw:name="Shape 129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003in" svg:y="1.58472in" svg:width="0.00828in" svg:height="0.01656in" draw:id="id23" draw:style-name="a24" draw:name="Shape 130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1.84968in" svg:width="7.27003in" svg:height="0.01in" draw:id="id24" draw:style-name="a25" draw:name="Shape 1867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in" svg:y="1.86624in" svg:width="7.27003in" svg:height="0.01in" draw:id="id25" draw:style-name="a26" draw:name="Shape 1868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26" draw:style-name="a27" draw:name="Picture 144" svg:x="0.00828in" svg:y="-2.41463in" svg:width="0.9191in" svg:height="0.62102in" style:rel-width="scale" style:rel-height="scale"><draw:image xlink:href="media/image2.jpg" xlink:type="simple" xlink:show="embed" xlink:actuate="onLoad"/><svg:title/><svg:desc/></draw:frame><draw:frame draw:id="id27" draw:style-name="a28" draw:name="Picture 153" svg:x="0.00828in" svg:y="-1.64457in" svg:width="0.9191in" svg:height="0.62102in" style:rel-width="scale" style:rel-height="scale"><draw:image xlink:href="media/image2.jpg" xlink:type="simple" xlink:show="embed" xlink:actuate="onLoad"/><svg:title/><svg:desc/></draw:frame><draw:frame draw:id="id28" draw:style-name="a29" draw:name="Picture 162" svg:x="0.00828in" svg:y="-0.87451in" svg:width="0.9191in" svg:height="0.62102in" style:rel-width="scale" style:rel-height="scale"><draw:image xlink:href="media/image2.jpg" xlink:type="simple" xlink:show="embed" xlink:actuate="onLoad"/><svg:title/><svg:desc/></draw:frame><draw:frame draw:id="id29" draw:style-name="a30" draw:name="Picture 171" svg:x="0.00828in" svg:y="-0.10445in" svg:width="0.9191in" svg:height="0.62102in" style:rel-width="scale" style:rel-height="scale"><draw:image xlink:href="media/image2.jpg" xlink:type="simple" xlink:show="embed" xlink:actuate="onLoad"/><svg:title/><svg:desc/></draw:frame><draw:frame draw:id="id30" draw:style-name="a31" draw:name="Picture 180" svg:x="0.00828in" svg:y="0.66561in" svg:width="0.88598in" svg:height="0.88598in" style:rel-width="scale" style:rel-height="scale"><draw:image xlink:href="media/image3.jpg" xlink:type="simple" xlink:show="embed" xlink:actuate="onLoad"/><svg:title/><svg:desc/></draw:frame><draw:frame draw:id="id31" draw:style-name="a32" draw:name="Picture 190" svg:x="0in" svg:y="1.89108in" svg:width="2.59171in" svg:height="0.30637in" style:rel-width="scale" style:rel-height="scale"><draw:image xlink:href="media/image4.jpg" xlink:type="simple" xlink:show="embed" xlink:actuate="onLoad"/><svg:title/><svg:desc/></draw:frame><draw:frame draw:id="id32" draw:style-name="a33" draw:name="Picture 194" svg:x="5.88723in" svg:y="1.89108in" svg:width="1.3828in" svg:height="0.30637in" style:rel-width="scale" style:rel-height="scale"><draw:image xlink:href="media/image5.jpg" xlink:type="simple" xlink:show="embed" xlink:actuate="onLoad"/><svg:title/><svg:desc/></draw:frame></draw:g><text:span text:style-name="T92">Documento assinado eletronicamente por<text:s/></text:span><text:span text:style-name="T93">Zahara Puga Araujo</text:span><text:span text:style-name="T94">,<text:s/></text:span><text:span text:style-name="T95">Supervisor</text:span><text:span text:style-name="T96">, em 10/08/2026, às 19:2</text:span><text:span text:style-name="T97">4, conforme horário oficial de Brasília, com fundamento no art. 3°, inciso V, da Portaria nº 446/2015 do Ministério dos Transportes.</text:span></text:p>
      <text:p text:style-name="P98"><text:span text:style-name="T99">A autenticidade deste documento pode ser conferida no site https://sei.transportes.gov.br/sei/controlador_externo.php?</text:span></text:p>
      <text:p text:style-name="P100"><text:span text:style-name="T101">acao=documento_conferir&amp;acao_origem=documento_conferir&amp;lang=pt_BR&amp;id_orgao_acesso_externo=0, informando o código verificador<text:s/></text:span><text:span text:style-name="T102">11643580</text:span><text:span text:style-name="T103"><text:s/>e o código CRC<text:s/></text:span><text:span text:style-name="T104">F832DA3C</text:span><text:span text:style-name="T105">.</text:span></text:p>
      <text:p text:style-name="P106"><text:span text:style-name="T107">Referência:</text:span><text:span text:style-name="T108"><text:s/>Processo nº 50905.000020/2026-11</text:span><text:span text:style-name="T109"><text:tab/>SEI nº 11643580</text:span></text:p>
      <text:p text:style-name="P110"><text:span text:style-name="T111">Rua Dom Gerardo 35, 10º andar - Edif</text:span><text:span text:style-name="T112">ício Sede - Bairro Centro</text:span></text:p>
      <text:p text:style-name="P113"><text:span text:style-name="T114">Rio de Janeiro/RJ, CEP 20090-905</text:span></text:p>
      <text:p text:style-name="P115"><text:span text:style-name="T116">Telefone: 2122198600 - www.portosrio.gov.br</text:span></text:p>
      <text:p text:style-name="P117"><text:span text:style-name="T118">Ata de Reunião - 2843ª - 10/08/26_Extraordinária (11643580) <text:s text:c="8"/>SEI 50905.000020/2026-11 / pg. 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center" fo:margin-bottom="0.009in" fo:line-height="102%" fo:margin-left="0.0069in" fo:margin-right="0.0736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3pt" style:font-size-asian="13pt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text-align="center" fo:margin-bottom="0.0659in" fo:margin-left="0.0729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fo:hyphenate="false"/>
    </style:style>
    <style:style style:name="Título3" style:display-name="Título 3" style:family="paragraph" style:next-style-name="Normal" style:default-outline-level="3">
      <style:paragraph-properties fo:keep-with-next="always" fo:keep-together="always" fo:text-align="center" fo:margin-bottom="0.0659in" fo:margin-left="0.0069in" fo:margin-right="0.0715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style:style style:name="Título2Char" style:display-name="Título 2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Título3Char" style:display-name="Título 3 Char" style:family="text">
      <style:text-properties style:font-name="Times New Roman" style:font-name-asian="Times New Roman" style:font-name-complex="Times New Roman" fo:color="#000000" fo:font-size="12pt" style:font-size-asian="12pt"/>
    </style:style>
    <style:style style:name="Título1Char" style:display-name="Título 1 Char" style:family="text">
      <style:text-properties style:font-name="Times New Roman" style:font-name-asian="Times New Roman" style:font-name-complex="Times New Roman" fo:font-weight="bold" style:font-weight-asian="bold" fo:color="#000000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3958in" fo:margin-left="0.4951in" fo:margin-bottom="0.1104in" fo:margin-right="0.42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20/2026-11</dc:title>
    <dc:subject/>
    <meta:initial-creator>Roseni Rocha Silva</meta:initial-creator>
    <dc:creator>Roseni Rocha Silva</dc:creator>
    <meta:creation-date>2026-08-12T18:39:00Z</meta:creation-date>
    <dc:date>2026-08-12T18:39:00Z</dc:date>
    <meta:template xlink:href="Normal" xlink:type="simple"/>
    <meta:editing-cycles>2</meta:editing-cycles>
    <meta:editing-duration>PT60S</meta:editing-duration>
    <meta:document-statistic meta:page-count="2" meta:paragraph-count="8" meta:word-count="660" meta:character-count="4217" meta:row-count="29" meta:non-whitespace-character-count="3565"/>
  </office:meta>
</office:document-meta>
</file>