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margin-bottom="0.0756in" fo:line-height="107%" fo:margin-left="2.484in" fo:text-indent="0in">
        <style:tab-stops/>
      </style:paragraph-properties>
    </style:style>
    <style:style style:name="P2" style:parent-style-name="Normal" style:family="paragraph">
      <style:paragraph-properties fo:text-align="center" fo:margin-bottom="0.1736in" fo:line-height="107%" fo:margin-left="0.0277in" fo:margin-right="0.0055in">
        <style:tab-stops/>
      </style:paragraph-properties>
    </style:style>
    <style:style style:name="P3" style:parent-style-name="Normal" style:family="paragraph">
      <style:paragraph-properties fo:text-align="center" fo:margin-bottom="0.1527in" fo:line-height="107%" fo:margin-left="0.0104in" fo:text-indent="0in">
        <style:tab-stops/>
      </style:paragraph-properties>
    </style:style>
    <style:style style:name="T4" style:parent-style-name="Fonteparág.padrão" style:family="text">
      <style:text-properties fo:font-size="13pt" style:font-size-asian="13pt"/>
    </style:style>
    <style:style style:name="P5" style:parent-style-name="Normal" style:family="paragraph">
      <style:paragraph-properties fo:text-align="center" fo:margin-bottom="0.1645in" fo:line-height="102%" fo:margin-left="0.0201in">
        <style:tab-stops/>
      </style:paragraph-properties>
    </style:style>
    <style:style style:name="T6" style:parent-style-name="Fonteparág.padrão" style:family="text">
      <style:text-properties fo:font-weight="bold" style:font-weight-asian="bold" fo:font-size="13pt" style:font-size-asian="13pt"/>
    </style:style>
    <style:style style:name="P7" style:parent-style-name="Normal" style:family="paragraph">
      <style:paragraph-properties fo:text-align="center" fo:margin-bottom="0.1527in" fo:line-height="107%" fo:margin-left="0.0118in" fo:text-indent="0in">
        <style:tab-stops/>
      </style:paragraph-properties>
    </style:style>
    <style:style style:name="T8" style:parent-style-name="Fonteparág.padrão" style:family="text">
      <style:text-properties fo:font-weight="bold" style:font-weight-asian="bold" fo:font-size="13pt" style:font-size-asian="13pt"/>
    </style:style>
    <style:style style:name="P9" style:parent-style-name="Título1" style:family="paragraph">
      <style:paragraph-properties fo:margin-bottom="0.1451in" fo:margin-right="0.0027in"/>
    </style:style>
    <style:style style:name="P10" style:parent-style-name="Normal" style:family="paragraph">
      <style:paragraph-properties fo:text-align="start" fo:margin-bottom="0.0659in" fo:line-height="107%" fo:margin-left="0.0826in" fo:text-indent="0in">
        <style:tab-stops/>
      </style:paragraph-properties>
    </style:style>
    <style:style style:name="P11" style:parent-style-name="Normal" style:family="paragraph">
      <style:paragraph-properties fo:margin-left="0.0791in" fo:margin-right="0.0583in">
        <style:tab-stops/>
      </style:paragraph-properties>
    </style:style>
    <style:style style:name="P12" style:parent-style-name="Normal" style:family="paragraph">
      <style:paragraph-properties fo:text-align="start" fo:margin-bottom="0.0666in" fo:line-height="107%" fo:margin-left="0.0826in" fo:text-indent="0in">
        <style:tab-stops/>
      </style:paragraph-properties>
    </style:style>
    <style:style style:name="P13" style:parent-style-name="Normal" style:family="paragraph">
      <style:paragraph-properties fo:margin-left="0.0791in" fo:margin-right="0.0583in">
        <style:tab-stops/>
      </style:paragraph-properties>
    </style:style>
    <style:style style:name="T14" style:parent-style-name="Fonteparág.padrão" style:family="text">
      <style:text-properties fo:font-weight="bold" style:font-weight-asian="bold"/>
    </style:style>
    <style:style style:name="T15" style:parent-style-name="Fonteparág.padrão" style:family="text">
      <style:text-properties fo:font-weight="bold" style:font-weight-asian="bold"/>
    </style:style>
    <style:style style:name="T16" style:parent-style-name="Fonteparág.padrão" style:family="text">
      <style:text-properties fo:font-weight="bold" style:font-weight-asian="bold"/>
    </style:style>
    <style:style style:name="P17" style:parent-style-name="Normal" style:family="paragraph">
      <style:paragraph-properties fo:text-align="start" fo:margin-bottom="0.0659in" fo:line-height="107%" fo:margin-left="0.0826in" fo:text-indent="0in">
        <style:tab-stops/>
      </style:paragraph-properties>
    </style:style>
    <style:style style:name="P18" style:parent-style-name="Título2" style:family="paragraph">
      <style:paragraph-properties fo:text-align="justify"/>
    </style:style>
    <style:style style:name="T19" style:parent-style-name="Fonteparág.padrão" style:family="text">
      <style:text-properties fo:font-weight="normal" style:font-weight-asian="normal"/>
    </style:style>
    <style:style style:name="T20" style:parent-style-name="Fonteparág.padrão" style:family="text">
      <style:text-properties fo:font-weight="normal" style:font-weight-asian="normal"/>
    </style:style>
    <style:style style:name="T21" style:parent-style-name="Fonteparág.padrão" style:family="text">
      <style:text-properties fo:font-weight="normal" style:font-weight-asian="normal"/>
    </style:style>
    <style:style style:name="T22" style:parent-style-name="Fonteparág.padrão" style:family="text">
      <style:text-properties fo:font-weight="normal" style:font-weight-asian="normal"/>
    </style:style>
    <style:style style:name="P23" style:parent-style-name="Normal" style:family="paragraph">
      <style:paragraph-properties fo:margin-bottom="0.1652in" fo:margin-left="0.0791in" fo:margin-right="0.0583in">
        <style:tab-stops/>
      </style:paragraph-properties>
    </style:style>
    <style:style style:name="T24" style:parent-style-name="Fonteparág.padrão" style:family="text">
      <style:text-properties fo:font-weight="bold" style:font-weight-asian="bold"/>
    </style:style>
    <style:style style:name="T25" style:parent-style-name="Fonteparág.padrão" style:family="text">
      <style:text-properties fo:font-weight="bold" style:font-weight-asian="bold"/>
    </style:style>
    <style:style style:name="P26" style:parent-style-name="Normal" style:family="paragraph">
      <style:paragraph-properties fo:text-align="start" fo:margin-bottom="0.15in" fo:line-height="107%" fo:margin-left="0in" fo:text-indent="0in">
        <style:tab-stops/>
      </style:paragraph-properties>
    </style:style>
    <style:style style:name="P27" style:parent-style-name="Normal" style:family="paragraph">
      <style:paragraph-properties fo:margin-left="0.0791in" fo:margin-right="0.0583in">
        <style:tab-stops/>
      </style:paragraph-properties>
    </style:style>
    <style:style style:name="T28" style:parent-style-name="Fonteparág.padrão" style:family="text">
      <style:text-properties fo:font-weight="bold" style:font-weight-asian="bold"/>
    </style:style>
    <style:style style:name="P29" style:parent-style-name="Normal" style:family="paragraph">
      <style:paragraph-properties fo:text-align="start" fo:margin-bottom="0.0659in" fo:line-height="107%" fo:margin-left="0.0826in" fo:text-indent="0in">
        <style:tab-stops/>
      </style:paragraph-properties>
    </style:style>
    <style:style style:name="P30" style:parent-style-name="Normal" style:family="paragraph">
      <style:paragraph-properties fo:text-align="start" fo:margin-bottom="0.1715in" fo:line-height="107%" fo:margin-left="0.0826in" fo:text-indent="0in">
        <style:tab-stops/>
      </style:paragraph-properties>
    </style:style>
    <style:style style:name="P31" style:parent-style-name="Normal" style:family="paragraph">
      <style:paragraph-properties fo:text-align="center" fo:margin-bottom="0.0548in" fo:line-height="107%" fo:margin-left="0.0263in">
        <style:tab-stops/>
      </style:paragraph-properties>
    </style:style>
    <style:style style:name="T32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P33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34" style:parent-style-name="Fonteparág.padrão" style:family="text">
      <style:text-properties fo:font-style="italic" style:font-style-asian="italic"/>
    </style:style>
    <style:style style:name="P35" style:parent-style-name="Normal" style:family="paragraph">
      <style:paragraph-properties fo:text-align="center" fo:margin-bottom="0.0659in" fo:line-height="107%" fo:margin-left="0.0215in">
        <style:tab-stops/>
      </style:paragraph-properties>
    </style:style>
    <style:style style:name="T36" style:parent-style-name="Fonteparág.padrão" style:family="text">
      <style:text-properties fo:font-weight="bold" style:font-weight-asian="bold"/>
    </style:style>
    <style:style style:name="P37" style:parent-style-name="Título3" style:family="paragraph">
      <style:paragraph-properties fo:margin-left="0.0277in">
        <style:tab-stops/>
      </style:paragraph-properties>
    </style:style>
    <style:style style:name="P38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39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40" style:parent-style-name="Fonteparág.padrão" style:family="text">
      <style:text-properties fo:font-style="italic" style:font-style-asian="italic"/>
    </style:style>
    <style:style style:name="P41" style:parent-style-name="Normal" style:family="paragraph">
      <style:paragraph-properties fo:text-align="center" fo:margin-bottom="0.0659in" fo:line-height="107%" fo:margin-left="0.0215in" fo:margin-right="0.0069in">
        <style:tab-stops/>
      </style:paragraph-properties>
    </style:style>
    <style:style style:name="T42" style:parent-style-name="Fonteparág.padrão" style:family="text">
      <style:text-properties fo:font-weight="bold" style:font-weight-asian="bold"/>
    </style:style>
    <style:style style:name="P43" style:parent-style-name="Título3" style:family="paragraph">
      <style:paragraph-properties fo:margin-left="0.0277in" fo:margin-right="0.0062in">
        <style:tab-stops/>
      </style:paragraph-properties>
    </style:style>
    <style:style style:name="P44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45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46" style:parent-style-name="Fonteparág.padrão" style:family="text">
      <style:text-properties fo:font-style="italic" style:font-style-asian="italic"/>
    </style:style>
    <style:style style:name="P47" style:parent-style-name="Normal" style:family="paragraph">
      <style:paragraph-properties fo:text-align="center" fo:margin-bottom="0.0659in" fo:line-height="107%" fo:margin-left="0.0215in" fo:margin-right="0.0027in">
        <style:tab-stops/>
      </style:paragraph-properties>
    </style:style>
    <style:style style:name="T48" style:parent-style-name="Fonteparág.padrão" style:family="text">
      <style:text-properties fo:font-weight="bold" style:font-weight-asian="bold"/>
    </style:style>
    <style:style style:name="P49" style:parent-style-name="Título3" style:family="paragraph">
      <style:paragraph-properties fo:margin-left="0.0277in" fo:margin-right="0.0125in">
        <style:tab-stops/>
      </style:paragraph-properties>
    </style:style>
    <style:style style:name="P50" style:parent-style-name="Normal" style:family="paragraph">
      <style:paragraph-properties fo:text-align="start" fo:margin-bottom="0in" fo:line-height="107%" fo:margin-left="0.0826in" fo:text-indent="0in">
        <style:tab-stops/>
      </style:paragraph-properties>
    </style:style>
    <style:style style:name="P51" style:parent-style-name="Normal" style:family="paragraph">
      <style:paragraph-properties fo:text-align="start" fo:margin-bottom="0.0631in" fo:line-height="107%" fo:margin-left="0in" fo:margin-right="-0.0701in" fo:text-indent="0in">
        <style:tab-stops/>
      </style:paragraph-properties>
    </style:style>
    <style:style style:name="T5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5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54" style:parent-style-name="Fonteparág.padrão" style:family="text">
      <style:text-properties fo:font-size="10.5pt" style:font-size-asian="10.5pt"/>
    </style:style>
    <style:style style:name="P5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56" style:parent-style-name="Fonteparág.padrão" style:family="text">
      <style:text-properties fo:font-weight="bold" style:font-weight-asian="bold" fo:font-size="10.5pt" style:font-size-asian="10.5pt"/>
    </style:style>
    <style:style style:name="P5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58" style:parent-style-name="Fonteparág.padrão" style:family="text">
      <style:text-properties fo:font-size="10.5pt" style:font-size-asian="10.5pt"/>
    </style:style>
    <style:style style:name="P5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P6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P6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64" style:parent-style-name="Fonteparág.padrão" style:family="text">
      <style:text-properties fo:font-size="10.5pt" style:font-size-asian="10.5pt"/>
    </style:style>
    <style:style style:name="P6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66" style:parent-style-name="Fonteparág.padrão" style:family="text">
      <style:text-properties fo:font-size="10.5pt" style:font-size-asian="10.5pt"/>
    </style:style>
    <style:style style:name="P6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68" style:parent-style-name="Fonteparág.padrão" style:family="text">
      <style:text-properties fo:font-size="10.5pt" style:font-size-asian="10.5pt"/>
    </style:style>
    <style:style style:name="T69" style:parent-style-name="Fonteparág.padrão" style:family="text">
      <style:text-properties fo:font-size="10.5pt" style:font-size-asian="10.5pt"/>
    </style:style>
    <style:style style:name="P7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71" style:parent-style-name="Fonteparág.padrão" style:family="text">
      <style:text-properties fo:font-weight="bold" style:font-weight-asian="bold" fo:font-size="10.5pt" style:font-size-asian="10.5pt"/>
    </style:style>
    <style:style style:name="P7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73" style:parent-style-name="Fonteparág.padrão" style:family="text">
      <style:text-properties fo:font-size="10.5pt" style:font-size-asian="10.5pt"/>
    </style:style>
    <style:style style:name="P7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75" style:parent-style-name="Fonteparág.padrão" style:family="text">
      <style:text-properties fo:font-weight="bold" style:font-weight-asian="bold" fo:font-size="10.5pt" style:font-size-asian="10.5pt"/>
    </style:style>
    <style:style style:name="P7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77" style:parent-style-name="Fonteparág.padrão" style:family="text">
      <style:text-properties fo:font-size="10.5pt" style:font-size-asian="10.5pt"/>
    </style:style>
    <style:style style:name="P7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79" style:parent-style-name="Fonteparág.padrão" style:family="text">
      <style:text-properties fo:font-size="10.5pt" style:font-size-asian="10.5pt"/>
    </style:style>
    <style:style style:name="P8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81" style:parent-style-name="Fonteparág.padrão" style:family="text">
      <style:text-properties fo:font-size="10.5pt" style:font-size-asian="10.5pt"/>
    </style:style>
    <style:style style:name="P8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83" style:parent-style-name="Fonteparág.padrão" style:family="text">
      <style:text-properties fo:font-size="10.5pt" style:font-size-asian="10.5pt"/>
    </style:style>
    <style:style style:name="P8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85" style:parent-style-name="Fonteparág.padrão" style:family="text">
      <style:text-properties fo:font-size="10.5pt" style:font-size-asian="10.5pt"/>
    </style:style>
    <style:style style:name="P8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87" style:parent-style-name="Fonteparág.padrão" style:family="text">
      <style:text-properties fo:font-weight="bold" style:font-weight-asian="bold" fo:font-size="10.5pt" style:font-size-asian="10.5pt"/>
    </style:style>
    <style:style style:name="P8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89" style:parent-style-name="Fonteparág.padrão" style:family="text">
      <style:text-properties fo:font-size="10.5pt" style:font-size-asian="10.5pt"/>
    </style:style>
    <style:style style:name="P9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91" style:parent-style-name="Fonteparág.padrão" style:family="text">
      <style:text-properties fo:font-weight="bold" style:font-weight-asian="bold" fo:font-size="10.5pt" style:font-size-asian="10.5pt"/>
    </style:style>
    <style:style style:name="P9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93" style:parent-style-name="Fonteparág.padrão" style:family="text">
      <style:text-properties fo:font-size="10.5pt" style:font-size-asian="10.5pt"/>
    </style:style>
    <style:style style:name="P9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95" style:parent-style-name="Fonteparág.padrão" style:family="text">
      <style:text-properties fo:font-size="10.5pt" style:font-size-asian="10.5pt"/>
    </style:style>
    <style:style style:name="P9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97" style:parent-style-name="Fonteparág.padrão" style:family="text">
      <style:text-properties fo:font-size="10.5pt" style:font-size-asian="10.5pt"/>
    </style:style>
    <style:style style:name="P98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99" style:parent-style-name="Fonteparág.padrão" style:family="text">
      <style:text-properties fo:font-size="10.5pt" style:font-size-asian="10.5pt"/>
    </style:style>
    <style:style style:name="P100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01" style:parent-style-name="Fonteparág.padrão" style:family="text">
      <style:text-properties fo:font-size="10.5pt" style:font-size-asian="10.5pt"/>
    </style:style>
    <style:style style:name="P10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03" style:parent-style-name="Fonteparág.padrão" style:family="text">
      <style:text-properties fo:font-size="10.5pt" style:font-size-asian="10.5pt"/>
    </style:style>
    <style:style style:name="P10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05" style:parent-style-name="Fonteparág.padrão" style:family="text">
      <style:text-properties fo:font-size="10.5pt" style:font-size-asian="10.5pt"/>
    </style:style>
    <style:style style:name="P10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07" style:parent-style-name="Fonteparág.padrão" style:family="text">
      <style:text-properties fo:font-weight="bold" style:font-weight-asian="bold" fo:font-size="10.5pt" style:font-size-asian="10.5pt"/>
    </style:style>
    <style:style style:name="T108" style:parent-style-name="Fonteparág.padrão" style:family="text">
      <style:text-properties fo:font-weight="bold" style:font-weight-asian="bold" fo:font-size="10.5pt" style:font-size-asian="10.5pt"/>
    </style:style>
    <style:style style:name="P10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10" style:parent-style-name="Fonteparág.padrão" style:family="text">
      <style:text-properties fo:font-size="10.5pt" style:font-size-asian="10.5pt"/>
    </style:style>
    <style:style style:name="P11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12" style:parent-style-name="Fonteparág.padrão" style:family="text">
      <style:text-properties fo:font-weight="bold" style:font-weight-asian="bold" fo:font-size="10.5pt" style:font-size-asian="10.5pt"/>
    </style:style>
    <style:style style:name="P11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14" style:parent-style-name="Fonteparág.padrão" style:family="text">
      <style:text-properties fo:font-size="10.5pt" style:font-size-asian="10.5pt"/>
    </style:style>
    <style:style style:name="P115" style:parent-style-name="Normal" style:family="paragraph">
      <style:paragraph-properties fo:text-align="start" fo:margin-bottom="0.1756in" fo:line-height="110%" fo:margin-left="0in" fo:text-indent="0in">
        <style:tab-stops>
          <style:tab-stop style:type="right" style:position="7.2868in"/>
        </style:tab-stops>
      </style:paragraph-properties>
    </style:style>
    <style:style style:name="T116" style:parent-style-name="Fonteparág.padrão" style:family="text">
      <style:text-properties fo:font-weight="bold" style:font-weight-asian="bold" fo:font-size="9pt" style:font-size-asian="9pt"/>
    </style:style>
    <style:style style:name="T117" style:parent-style-name="Fonteparág.padrão" style:family="text">
      <style:text-properties fo:font-size="9pt" style:font-size-asian="9pt"/>
    </style:style>
    <style:style style:name="T118" style:parent-style-name="Fonteparág.padrão" style:family="text">
      <style:text-properties fo:font-size="9pt" style:font-size-asian="9pt"/>
    </style:style>
    <style:style style:name="P119" style:parent-style-name="Normal" style:family="paragraph">
      <style:paragraph-properties fo:text-align="start" fo:margin-bottom="0in" fo:line-height="110%" fo:margin-left="0.0131in">
        <style:tab-stops/>
      </style:paragraph-properties>
    </style:style>
    <style:style style:name="T120" style:parent-style-name="Fonteparág.padrão" style:family="text">
      <style:text-properties fo:font-size="9pt" style:font-size-asian="9pt"/>
    </style:style>
    <style:style style:name="P121" style:parent-style-name="Normal" style:family="paragraph">
      <style:paragraph-properties fo:text-align="start" fo:margin-bottom="0in" fo:line-height="110%" fo:margin-left="0.0131in">
        <style:tab-stops/>
      </style:paragraph-properties>
    </style:style>
    <style:style style:name="T122" style:parent-style-name="Fonteparág.padrão" style:family="text">
      <style:text-properties fo:font-size="9pt" style:font-size-asian="9pt"/>
    </style:style>
    <style:style style:name="P123" style:parent-style-name="Normal" style:family="paragraph">
      <style:paragraph-properties fo:text-align="start" fo:margin-bottom="2.7458in" fo:line-height="110%" fo:margin-left="0.0131in">
        <style:tab-stops/>
      </style:paragraph-properties>
    </style:style>
    <style:style style:name="T124" style:parent-style-name="Fonteparág.padrão" style:family="text">
      <style:text-properties fo:font-size="9pt" style:font-size-asian="9pt"/>
    </style:style>
    <style:style style:name="P125" style:parent-style-name="Normal" style:family="paragraph">
      <style:paragraph-properties fo:text-align="center" fo:margin-bottom="0.0548in" fo:line-height="107%" fo:margin-left="0.0263in">
        <style:tab-stops/>
      </style:paragraph-properties>
    </style:style>
    <style:style style:name="T126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border="none" fo:background-color="transparent"/>
    </style:style>
    <style:style style:family="graphic" style:name="a57" style:parent-style-name="Graphics">
      <style:graphic-properties fo:border="none" fo:background-color="transparent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none" fo:background-color="transparent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9">
      <style:graphic-properties/>
    </style:style>
    <style:style style:family="graphic" style:name="a10">
      <style:graphic-properties draw:fill="solid" draw:fill-color="#eeeeee" draw:opacity="100%" draw:stroke="none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9a9a9a" draw:opacity="100%" draw:stroke="none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solid" draw:fill-color="#eeeeee" draw:opacity="100%" draw:stroke="non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>
      <style:graphic-properties draw:fill="solid" draw:fill-color="#9a9a9a" draw:opacity="100%" draw:stroke="none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40" style:parent-style-name="Graphics">
      <style:graphic-properties fo:border="none" fo:background-color="transparent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solid" draw:fill-color="#eeeeee" draw:opacity="100%" draw:stroke="non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solid" draw:fill-color="#333333" draw:opacity="100%" draw:stroke="none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draw:fill="solid" draw:fill-color="#333333" draw:opacity="100%" draw:stroke="non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border="none" fo:background-color="transparent"/>
    </style:style>
    <style:style style:family="graphic" style:name="a48" style:parent-style-name="Graphics">
      <style:graphic-properties fo:border="none" fo:background-color="transparent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9a9a9a" draw:opacity="100%" draw:stroke="none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solid" draw:fill-color="#eeeeee" draw:opacity="100%" draw:stroke="none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9a9a9a" draw:opacity="100%" draw:stroke="none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eeeeee" draw:opacity="100%" draw:stroke="non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2">PORTOSRIO</text:p>
      <text:p text:style-name="P3"><text:span text:style-name="T4">ATA DE REUNIÃO</text:span></text:p>
      <text:p text:style-name="P5"><text:span text:style-name="T6">ATA DA 2844ª (SEGUNDA MILÉSIMA OCTINGENTÉSIMA QUADRAGÉSIMA QUARTA) REUNIÃO EXTRAORDINÁRIA DA DIRETORIA EXECUTIVA DA COMPANHIA DOCAS DO RIO DE JANEIRO</text:span></text:p>
      <text:p text:style-name="P7"><text:span text:style-name="T8"><text:s/></text:span></text:p>
      <text:h text:style-name="P9" text:outline-level="1">CNPJ 42.266.890/0001-28 NIRE 3330008080-5</text:h>
      <text:p text:style-name="P10"><text:s/></text:p>
      <text:p text:style-name="P11">No dia onze do mês de agosto do ano dois mil e vinte e seis, foi realizada, virtualmente, a Segunda Milésima Octingentésima Quadragésima Quarta Reunião Extraordinária da Diretoria Executiva, sob a presidência de Flavio Vieira da Silva, Diretor-Presidente e<text:s/>Diretor de Gestão Portuária Substituto, contando com a participação de Francisco José de Sousa Diogo, Diretor Administrativo-Financeiro. Foi registrada a<text:s/>ausência justificada de Fernando Meira Junior, Diretor de Negócios e Sustentabilidade.</text:p>
      <text:p text:style-name="P12"><text:s/></text:p>
      <text:p text:style-name="P13"><text:span text:style-name="T14">ABERTURA DOS</text:span><text:span text:style-name="T15"><text:s/>TRABALHOS:<text:s/></text:span>O Diretor-Presidente deu por iniciados os trabalhos, passando-se, então, à apreciação do seguinte item da<text:s/><text:span text:style-name="T16">ORDEM DO DIA:</text:span></text:p>
      <text:p text:style-name="P17"><text:s/></text:p>
      <text:h text:style-name="P18" text:outline-level="2">1) Processo SEI 50905.004461/2026-83. Aquisição de obra editorial “PORTOSRIO: Tradição que<text:s/>Move o Brasil”.<text:s/><text:span text:style-name="T19">Aquisição de exemplares físicos da obra editorial “PORTOSRIO: Tradição que Move o Brasil”, publicação de natureza histórica, cultural, técnica, bibliográfica e documental, cujo conteúdo reúne registros relacionados à trajetória da Companhia, à evolução dos</text:span><text:span text:style-name="T20"><text:s/>portos por ela administrados e à sua inserção no desenvolvimento econômico, urbano e territorial. A DIREXE, em sua 2839ª Reunião, de 28/07/2026, aprovou o remanejamento orçamentário no valor de R$ 8.937.335,00 (oito milhões, novecentos e trinta e sete mil</text:span><text:span text:style-name="T21">, trezentos e trinta e cinco reais), nos termos do sumário executivo (11586782), autorizando a criação de conta orçamentária sob a gestão da SUPSUN e o prosseguimento da contratação. Retorna o processo à DIREXE para autorização para contratação direta, por</text:span><text:span text:style-name="T22"><text:s/>inexigibilidade de licitação. Reserva Orçamentária (11643572). Minuta Contrato nº 32 (11642656). Parecer 57/2026 (11642991). Matéria encaminhada pelo DIRPRE/SUPSUN para deliberação do colegiado.</text:span></text:h>
      <text:p text:style-name="P23"><text:span text:style-name="T24">D</text:span><text:span text:style-name="T25">ELIBERAÇÃO:<text:s/></text:span>A DIREXE autorizou a contratação da empresa FORMATO 2 EDITORA LTDA-EPP, nos termos apresentados no Despacho para a DIREXE - PORTOSRIO (11645872), em consonância com o disposto no Parecer 57 (11642991), por inexigibilidade de licitação, para a aquisição de até 20.000 (vinte mil) exemplares físicos da obra editorial intitulada “PORTOSRIO: Tradição que Move o Brasil”. A publicação possui caráter histórico, cultural, técnico, bibliográfico e documental, reunindo registros acerca da trajetória da Companhia, da evolução dos portos por ela administrados e de sua participação no processo de desenvolvimento econômico, urbano e territorial.</text:p>
      <text:p text:style-name="P26"><text:s/></text:p>
      <text:p text:style-name="P27"><text:span text:style-name="T28">ENCERRAMENTO DOS TRABALHOS.<text:s/></text:span>Como nada mais houvesse a ser dito, o Presidente deu por encerrada esta reunião, tendo sido lavrada a presente ata que, lida e achada conforme, segue assinada por todos os Diretores participantes.</text:p>
      <text:p text:style-name="P29"><text:s/></text:p>
      <text:p text:style-name="P30"><text:s/></text:p>
      <text:soft-page-break/>
      <text:p text:style-name="P31"><text:span text:style-name="T32">Ata de Reunião - 2844ª - 11/08/26_Extraordinária (11648913) <text:s text:c="8"/>SEI 50905.000020/2026-11 / pg. 1</text:span></text:p>
      <text:p text:style-name="P33"><text:span text:style-name="T34">(assinado eletronicamente)</text:span></text:p>
      <text:p text:style-name="P35"><text:span text:style-name="T36">FLAVIO VIEIRA DA SILVA</text:span></text:p>
      <text:h text:style-name="P37" text:outline-level="3">Diretor-Presidente Diretor de Gestão Portuária Substituto</text:h>
      <text:p text:style-name="P38"><text:s/></text:p>
      <text:p text:style-name="P39"><text:span text:style-name="T40">(assinado eletronicamente)</text:span></text:p>
      <text:p text:style-name="P41"><text:span text:style-name="T42">FRANCISCO JOSÉ DE SOUSA DIOGO</text:span></text:p>
      <text:h text:style-name="P43" text:outline-level="3">Diretor Administrativo-Financeiro</text:h>
      <text:p text:style-name="P44"><text:s/></text:p>
      <text:p text:style-name="P45"><text:span text:style-name="T46">(assinado eletronicamente)</text:span></text:p>
      <text:p text:style-name="P47"><text:span text:style-name="T48">ZAHARA PUGA ARAUJO</text:span></text:p>
      <text:h text:style-name="P49" text:outline-level="3">Supervisora de Órgãos Colegiados</text:h>
      <text:p text:style-name="P50"><text:s/></text:p>
      <text:p text:style-name="P51"><text:span text:style-name="T52"><draw:g draw:name="Group 1826" draw:id="id58" draw:style-name="a59" text:anchor-type="as-char"><svg:title/><svg:desc/><draw:custom-shape svg:x="0in" svg:y="0in" svg:width="7.30315in" svg:height="0.00828in" draw:id="id0" draw:style-name="a1" draw:name="Shape 226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00828in" svg:width="7.30315in" svg:height="0.00828in" draw:id="id1" draw:style-name="a2" draw:name="Shape 227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in" svg:width="0.00828in" svg:height="0.01656in" draw:id="id2" draw:style-name="a3" draw:name="Shape 228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9487in" svg:y="0in" svg:width="0.00828in" svg:height="0.01656in" draw:id="id3" draw:style-name="a4" draw:name="Shape 229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in" svg:y="0.77006in" svg:width="7.30315in" svg:height="0.00828in" draw:id="id4" draw:style-name="a5" draw:name="Shape 230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0.77834in" svg:width="7.30315in" svg:height="0.00828in" draw:id="id5" draw:style-name="a6" draw:name="Shape 231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77006in" svg:width="0.00828in" svg:height="0.01656in" draw:id="id6" draw:style-name="a7" draw:name="Shape 232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.77006in" svg:width="0.00828in" svg:height="0.01656in" draw:id="id7" draw:style-name="a8" draw:name="Shape 233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1.54012in" svg:width="7.30315in" svg:height="0.00828in" draw:id="id8" draw:style-name="a9" draw:name="Shape 234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5484in" svg:width="7.30315in" svg:height="0.00828in" draw:id="id9" draw:style-name="a10" draw:name="Shape 235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1.54012in" svg:width="0.00828in" svg:height="0.01656in" draw:id="id10" draw:style-name="a11" draw:name="Shape 236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1.54012in" svg:width="0.00828in" svg:height="0.01656in" draw:id="id11" draw:style-name="a12" draw:name="Shape 237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2.31018in" svg:width="7.30315in" svg:height="0.00828in" draw:id="id12" draw:style-name="a13" draw:name="Shape 238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2.31846in" svg:width="7.30315in" svg:height="0.00828in" draw:id="id13" draw:style-name="a14" draw:name="Shape 239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2.31018in" svg:width="0.00828in" svg:height="0.01656in" draw:id="id14" draw:style-name="a15" draw:name="Shape 240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9487in" svg:y="2.31018in" svg:width="0.00828in" svg:height="0.01656in" draw:id="id15" draw:style-name="a16" draw:name="Shape 241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.00828in" svg:y="3.31208in" svg:width="7.28659in" svg:height="0.00828in" draw:id="id16" draw:style-name="a17" draw:name="Shape 242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0.00828in" svg:y="3.32037in" svg:width="7.28659in" svg:height="0.00828in" draw:id="id17" draw:style-name="a18" draw:name="Shape 243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0.00828in" svg:y="3.31208in" svg:width="0.00828in" svg:height="0.01656in" draw:id="id18" draw:style-name="a19" draw:name="Shape 244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8659in" svg:y="3.31208in" svg:width="0.00828in" svg:height="0.01656in" draw:id="id19" draw:style-name="a20" draw:name="Shape 245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1656in" svg:y="3.57705in" svg:width="7.27003in" svg:height="0.01in" draw:id="id20" draw:style-name="a21" draw:name="Shape 2201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1656in" svg:y="3.59361in" svg:width="7.27003in" svg:height="0.01in" draw:id="id21" draw:style-name="a22" draw:name="Shape 2202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2" draw:style-name="a23" draw:name="Picture 262" svg:x="0.02484in" svg:y="0.0828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18647in" svg:width="3.33421in" svg:height="0.18032in" draw:id="id23" draw:style-name="a24" draw:name="Rectangle 263"><svg:title/><svg:desc/><text:p text:style-name="P53"><text:span text:style-name="T54">Documento assinado eletronicamente por<text:s/></text:span></text:p><draw:enhanced-geometry draw:type="non-primitive" svg:viewBox="0 0 21600 21600" draw:enhanced-path="M 0 0 L 21600 0 21600 21600 0 21600 Z N"/></draw:custom-shape><draw:custom-shape svg:x="3.48597in" svg:y="0.18887in" svg:width="3.48815in" svg:height="0.17713in" draw:id="id24" draw:style-name="a25" draw:name="Rectangle 264"><svg:title/><svg:desc/><text:p text:style-name="P55"><text:span text:style-name="T56">FRANCISCO JOSÉ DE SOUSA DIOGO</text:span></text:p><draw:enhanced-geometry draw:type="non-primitive" svg:viewBox="0 0 21600 21600" draw:enhanced-path="M 0 0 L 21600 0 21600 21600 0 21600 Z N"/></draw:custom-shape><draw:custom-shape svg:x="6.12736in" svg:y="0.18647in" svg:width="0.09872in" svg:height="0.18032in" draw:id="id25" draw:style-name="a26" draw:name="Rectangle 265"><svg:title/><svg:desc/><text:p text:style-name="P57"><text:span text:style-name="T58">,<text:s/></text:span></text:p><draw:enhanced-geometry draw:type="non-primitive" svg:viewBox="0 0 21600 21600" draw:enhanced-path="M 0 0 L 21600 0 21600 21600 0 21600 Z N"/></draw:custom-shape><draw:custom-shape svg:x="6.21016in" svg:y="0.18887in" svg:width="0.62615in" svg:height="0.17713in" draw:id="id26" draw:style-name="a27" draw:name="Rectangle 266"><svg:title/><svg:desc/><text:p text:style-name="P59"><text:span text:style-name="T60">Diretor</text:span></text:p><draw:enhanced-geometry draw:type="non-primitive" svg:viewBox="0 0 21600 21600" draw:enhanced-path="M 0 0 L 21600 0 21600 21600 0 21600 Z N"/></draw:custom-shape><draw:custom-shape svg:x="0.97706in" svg:y="0.36275in" svg:width="2.24975in" svg:height="0.17713in" draw:id="id27" draw:style-name="a28" draw:name="Rectangle 267"><svg:title/><svg:desc/><text:p text:style-name="P61"><text:span text:style-name="T62">Administrativo Financeiro</text:span></text:p><draw:enhanced-geometry draw:type="non-primitive" svg:viewBox="0 0 21600 21600" draw:enhanced-path="M 0 0 L 21600 0 21600 21600 0 21600 Z N"/></draw:custom-shape><draw:custom-shape svg:x="2.66623in" svg:y="0.36035in" svg:width="5.43619in" svg:height="0.18032in" draw:id="id28" draw:style-name="a29" draw:name="Rectangle 268"><svg:title/><svg:desc/><text:p text:style-name="P63"><text:span text:style-name="T64">, em 11/08/2026, às 17:28, conforme horário oficial de Brasília, com</text:span></text:p><draw:enhanced-geometry draw:type="non-primitive" svg:viewBox="0 0 21600 21600" draw:enhanced-path="M 0 0 L 21600 0 21600 21600 0 21600 Z N"/></draw:custom-shape><draw:custom-shape svg:x="0.97706in" svg:y="0.53424in" svg:width="6.94826in" svg:height="0.18032in" draw:id="id29" draw:style-name="a30" draw:name="Rectangle 269"><svg:title/><svg:desc/><text:p text:style-name="P65"><text:span text:style-name="T66">fundamento no art. 3°, inciso V, da Portaria nº 446/2015 do Ministério dos Transportes.</text:span></text:p><draw:enhanced-geometry draw:type="non-primitive" svg:viewBox="0 0 21600 21600" draw:enhanced-path="M 0 0 L 21600 0 21600 21600 0 21600 Z N"/></draw:custom-shape><draw:frame draw:id="id30" draw:style-name="a31" draw:name="Picture 271" svg:x="0.02484in" svg:y="0.85286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95653in" svg:width="3.33421in" svg:height="0.18032in" draw:id="id31" draw:style-name="a32" draw:name="Rectangle 272"><svg:title/><svg:desc/><text:p text:style-name="P67"><text:span text:style-name="T68">Documento assinado e</text:span><text:span text:style-name="T69">letronicamente por<text:s/></text:span></text:p><draw:enhanced-geometry draw:type="non-primitive" svg:viewBox="0 0 21600 21600" draw:enhanced-path="M 0 0 L 21600 0 21600 21600 0 21600 Z N"/></draw:custom-shape><draw:custom-shape svg:x="3.48597in" svg:y="0.95893in" svg:width="1.83213in" svg:height="0.17713in" draw:id="id32" draw:style-name="a33" draw:name="Rectangle 273"><svg:title/><svg:desc/><text:p text:style-name="P70"><text:span text:style-name="T71">Flavio Vieira da Silva</text:span></text:p><draw:enhanced-geometry draw:type="non-primitive" svg:viewBox="0 0 21600 21600" draw:enhanced-path="M 0 0 L 21600 0 21600 21600 0 21600 Z N"/></draw:custom-shape><draw:custom-shape svg:x="4.87705in" svg:y="0.95653in" svg:width="0.09872in" svg:height="0.18032in" draw:id="id33" draw:style-name="a34" draw:name="Rectangle 274"><svg:title/><svg:desc/><text:p text:style-name="P72"><text:span text:style-name="T73">,<text:s/></text:span></text:p><draw:enhanced-geometry draw:type="non-primitive" svg:viewBox="0 0 21600 21600" draw:enhanced-path="M 0 0 L 21600 0 21600 21600 0 21600 Z N"/></draw:custom-shape><draw:custom-shape svg:x="4.95985in" svg:y="0.95893in" svg:width="1.5667in" svg:height="0.17713in" draw:id="id34" draw:style-name="a35" draw:name="Rectangle 275"><svg:title/><svg:desc/><text:p text:style-name="P74"><text:span text:style-name="T75">Diretor Presidente</text:span></text:p><draw:enhanced-geometry draw:type="non-primitive" svg:viewBox="0 0 21600 21600" draw:enhanced-path="M 0 0 L 21600 0 21600 21600 0 21600 Z N"/></draw:custom-shape><draw:custom-shape svg:x="6.14392in" svg:y="0.95653in" svg:width="1.34298in" svg:height="0.18032in" draw:id="id35" draw:style-name="a36" draw:name="Rectangle 276"><svg:title/><svg:desc/><text:p text:style-name="P76"><text:span text:style-name="T77">, em 11/08/2026,</text:span></text:p><draw:enhanced-geometry draw:type="non-primitive" svg:viewBox="0 0 21600 21600" draw:enhanced-path="M 0 0 L 21600 0 21600 21600 0 21600 Z N"/></draw:custom-shape><draw:custom-shape svg:x="0.97706in" svg:y="1.13041in" svg:width="7.76167in" svg:height="0.18032in" draw:id="id36" draw:style-name="a37" draw:name="Rectangle 277"><svg:title/><svg:desc/><text:p text:style-name="P78"><text:span text:style-name="T79">às 17:54, conforme horário oficial de Brasília, com fundamento no art. 3°, inciso V, da Portaria nº</text:span></text:p><draw:enhanced-geometry draw:type="non-primitive" svg:viewBox="0 0 21600 21600" draw:enhanced-path="M 0 0 L 21600 0 21600 21600 0 21600 Z N"/></draw:custom-shape><draw:custom-shape svg:x="0.97706in" svg:y="1.3043in" svg:width="0.74807in" svg:height="0.18032in" draw:id="id37" draw:style-name="a38" draw:name="Rectangle 1798"><svg:title/><svg:desc/><text:p text:style-name="P80"><text:span text:style-name="T81">446/2015</text:span></text:p><draw:enhanced-geometry draw:type="non-primitive" svg:viewBox="0 0 21600 21600" draw:enhanced-path="M 0 0 L 21600 0 21600 21600 0 21600 Z N"/></draw:custom-shape><draw:custom-shape svg:x="1.54012in" svg:y="1.3043in" svg:width="2.48176in" svg:height="0.18032in" draw:id="id38" draw:style-name="a39" draw:name="Rectangle 1799"><svg:title/><svg:desc/><text:p text:style-name="P82"><text:span text:style-name="T83"><text:s/>do Ministério dos Transportes.</text:span></text:p><draw:enhanced-geometry draw:type="non-primitive" svg:viewBox="0 0 21600 21600" draw:enhanced-path="M 0 0 L 21600 0 21600 21600 0 21600 Z N"/></draw:custom-shape><draw:frame draw:id="id39" draw:style-name="a40" draw:name="Picture 280" svg:x="0.02484in" svg:y="1.62292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1.72659in" svg:width="3.33421in" svg:height="0.18032in" draw:id="id40" draw:style-name="a41" draw:name="Rectangle 281"><svg:title/><svg:desc/><text:p text:style-name="P84"><text:span text:style-name="T85">Documento assinado eletronicamente por<text:s/></text:span></text:p><draw:enhanced-geometry draw:type="non-primitive" svg:viewBox="0 0 21600 21600" draw:enhanced-path="M 0 0 L 21600 0 21600 21600 0 21600 Z N"/></draw:custom-shape><draw:custom-shape svg:x="3.48597in" svg:y="1.72899in" svg:width="1.76038in" svg:height="0.17713in" draw:id="id41" draw:style-name="a42" draw:name="Rectangle 282"><svg:title/><svg:desc/><text:p text:style-name="P86"><text:span text:style-name="T87">Zahara Puga Araujo</text:span></text:p><draw:enhanced-geometry draw:type="non-primitive" svg:viewBox="0 0 21600 21600" draw:enhanced-path="M 0 0 L 21600 0 21600 21600 0 21600 Z N"/></draw:custom-shape><draw:custom-shape svg:x="4.81908in" svg:y="1.72659in" svg:width="0.09872in" svg:height="0.18032in" draw:id="id42" draw:style-name="a43" draw:name="Rectangle 283"><svg:title/><svg:desc/><text:p text:style-name="P88"><text:span text:style-name="T89">,<text:s/></text:span></text:p><draw:enhanced-geometry draw:type="non-primitive" svg:viewBox="0 0 21600 21600" draw:enhanced-path="M 0 0 L 21600 0 21600 21600 0 21600 Z N"/></draw:custom-shape><draw:custom-shape svg:x="4.90189in" svg:y="1.72899in" svg:width="0.92384in" svg:height="0.17713in" draw:id="id43" draw:style-name="a44" draw:name="Rectangle 284"><svg:title/><svg:desc/><text:p text:style-name="P90"><text:span text:style-name="T91">Supervisor</text:span></text:p><draw:enhanced-geometry draw:type="non-primitive" svg:viewBox="0 0 21600 21600" draw:enhanced-path="M 0 0 L 21600 0 21600 21600 0 21600 Z N"/></draw:custom-shape><draw:custom-shape svg:x="5.59742in" svg:y="1.72659in" svg:width="2.10819in" svg:height="0.18032in" draw:id="id44" draw:style-name="a45" draw:name="Rectangle 285"><svg:title/><svg:desc/><text:p text:style-name="P92"><text:span text:style-name="T93">, em 11/08/2026, às 18:12,</text:span></text:p><draw:enhanced-geometry draw:type="non-primitive" svg:viewBox="0 0 21600 21600" draw:enhanced-path="M 0 0 L 21600 0 21600 21600 0 21600 Z N"/></draw:custom-shape><draw:custom-shape svg:x="0.97706in" svg:y="1.90047in" svg:width="8.04225in" svg:height="0.18032in" draw:id="id45" draw:style-name="a46" draw:name="Rectangle 286"><svg:title/><svg:desc/><text:p text:style-name="P94"><text:span text:style-name="T95">conforme horário oficial de Brasília, com fundamento no art. 3°, inciso V, da Portaria nº 446/2015 do</text:span></text:p><draw:enhanced-geometry draw:type="non-primitive" svg:viewBox="0 0 21600 21600" draw:enhanced-path="M 0 0 L 21600 0 21600 21600 0 21600 Z N"/></draw:custom-shape><draw:custom-shape svg:x="0.97706in" svg:y="2.07435in" svg:width="2.18442in" svg:height="0.18032in" draw:id="id46" draw:style-name="a47" draw:name="Rectangle 287"><svg:title/><svg:desc/><text:p text:style-name="P96"><text:span text:style-name="T97">Ministério dos Transportes.</text:span></text:p><draw:enhanced-geometry draw:type="non-primitive" svg:viewBox="0 0 21600 21600" draw:enhanced-path="M 0 0 L 21600 0 21600 21600 0 21600 Z N"/></draw:custom-shape><draw:frame draw:id="id47" draw:style-name="a48" draw:name="Picture 289" svg:x="0.02484in" svg:y="2.39298in" svg:width="0.88598in" svg:height="0.88598in" style:rel-width="scale" style:rel-height="scale"><draw:image xlink:href="media/image3.jpg" xlink:type="simple" xlink:show="embed" xlink:actuate="onLoad"/><svg:title/><svg:desc/></draw:frame><draw:custom-shape svg:x="0.94394in" svg:y="2.52149in" svg:width="4.72046in" svg:height="0.18032in" draw:id="id48" draw:style-name="a49" draw:name="Rectangle 290"><svg:title/><svg:desc/><text:p text:style-name="P98"><text:span text:style-name="T99">A autenticidade deste documento pode ser conferida no site</text:span></text:p><draw:enhanced-geometry draw:type="non-primitive" svg:viewBox="0 0 21600 21600" draw:enhanced-path="M 0 0 L 21600 0 21600 21600 0 21600 Z N"/></draw:custom-shape><draw:custom-shape svg:x="0.94394in" svg:y="2.69537in" svg:width="4.62204in" svg:height="0.18032in" draw:id="id49" draw:style-name="a50" draw:name="Rectangle 291"><svg:title/><svg:desc/><text:p text:style-name="P100"><text:span text:style-name="T101">https://sei.transportes.gov.br/sei/controlador_externo.php?</text:span></text:p><draw:enhanced-geometry draw:type="non-primitive" svg:viewBox="0 0 21600 21600" draw:enhanced-path="M 0 0 L 21600 0 21600 21600 0 21600 Z N"/></draw:custom-shape><draw:custom-shape svg:x="0.94394in" svg:y="2.86925in" svg:width="8.52978in" svg:height="0.18032in" draw:id="id50" draw:style-name="a51" draw:name="Rectangle 292"><svg:title/><svg:desc/><text:p text:style-name="P102"><text:span text:style-name="T103">acao=documento_conferir&amp;acao_origem=documento_conferir&amp;lang=pt_BR&amp;id_orgao_acesso_externo=0,</text:span></text:p><draw:enhanced-geometry draw:type="non-primitive" svg:viewBox="0 0 21600 21600" draw:enhanced-path="M 0 0 L 21600 0 21600 21600 0 21600 Z N"/></draw:custom-shape><draw:custom-shape svg:x="0.94394in" svg:y="3.04314in" svg:width="2.62991in" svg:height="0.18032in" draw:id="id51" draw:style-name="a52" draw:name="Rectangle 293"><svg:title/><svg:desc/><text:p text:style-name="P104"><text:span text:style-name="T105">informando o código verificador<text:s/></text:span></text:p><draw:enhanced-geometry draw:type="non-primitive" svg:viewBox="0 0 21600 21600" draw:enhanced-path="M 0 0 L 21600 0 21600 21600 0 21600 Z N"/></draw:custom-shape><draw:custom-shape svg:x="2.92291in" svg:y="3.04554in" svg:width="0.79212in" svg:height="0.17713in" draw:id="id52" draw:style-name="a53" draw:name="Rectangle 294"><svg:title/><svg:desc/><text:p text:style-name="P106"><text:span text:style-name="T107">116</text:span><text:span text:style-name="T108">48913</text:span></text:p><draw:enhanced-geometry draw:type="non-primitive" svg:viewBox="0 0 21600 21600" draw:enhanced-path="M 0 0 L 21600 0 21600 21600 0 21600 Z N"/></draw:custom-shape><draw:custom-shape svg:x="3.51909in" svg:y="3.04314in" svg:width="1.37034in" svg:height="0.18032in" draw:id="id53" draw:style-name="a54" draw:name="Rectangle 295"><svg:title/><svg:desc/><text:p text:style-name="P109"><text:span text:style-name="T110"><text:s/>e o código CRC<text:s/></text:span></text:p><draw:enhanced-geometry draw:type="non-primitive" svg:viewBox="0 0 21600 21600" draw:enhanced-path="M 0 0 L 21600 0 21600 21600 0 21600 Z N"/></draw:custom-shape><draw:custom-shape svg:x="4.57068in" svg:y="3.04554in" svg:width="0.89089in" svg:height="0.17713in" draw:id="id54" draw:style-name="a55" draw:name="Rectangle 296"><svg:title/><svg:desc/><text:p text:style-name="P111"><text:span text:style-name="T112">F36B67A2</text:span></text:p><draw:enhanced-geometry draw:type="non-primitive" svg:viewBox="0 0 21600 21600" draw:enhanced-path="M 0 0 L 21600 0 21600 21600 0 21600 Z N"/></draw:custom-shape><draw:custom-shape svg:x="5.24137in" svg:y="3.04314in" svg:width="0.04916in" svg:height="0.18032in" draw:id="id55" draw:style-name="a56" draw:name="Rectangle 297"><svg:title/><svg:desc/><text:p text:style-name="P113"><text:span text:style-name="T114">.</text:span></text:p><draw:enhanced-geometry draw:type="non-primitive" svg:viewBox="0 0 21600 21600" draw:enhanced-path="M 0 0 L 21600 0 21600 21600 0 21600 Z N"/></draw:custom-shape><draw:frame draw:id="id56" draw:style-name="a57" draw:name="Picture 299" svg:x="0.01656in" svg:y="3.61845in" svg:width="2.59171in" svg:height="0.30637in" style:rel-width="scale" style:rel-height="scale"><draw:image xlink:href="media/image4.jpg" xlink:type="simple" xlink:show="embed" xlink:actuate="onLoad"/><svg:title/><svg:desc/></draw:frame><draw:frame draw:id="id57" draw:style-name="a58" draw:name="Picture 303" svg:x="5.90379in" svg:y="3.61845in" svg:width="1.3828in" svg:height="0.30637in" style:rel-width="scale" style:rel-height="scale"><draw:image xlink:href="media/image5.jpg" xlink:type="simple" xlink:show="embed" xlink:actuate="onLoad"/><svg:title/><svg:desc/></draw:frame></draw:g></text:span></text:p>
      <text:p text:style-name="P115"><text:span text:style-name="T116">Referência:</text:span><text:span text:style-name="T117"><text:s/>Processo nº 50905.000020/2026-11</text:span><text:span text:style-name="T118"><text:tab/>SEI nº 11648913</text:span></text:p>
      <text:p text:style-name="P119"><text:span text:style-name="T120">Rua Dom Gerardo 35, 10º andar - Edifício Sede - Bairro Centro</text:span></text:p>
      <text:p text:style-name="P121"><text:span text:style-name="T122">Rio de Janeiro/RJ, CEP 20090-905</text:span></text:p>
      <text:p text:style-name="P123"><text:span text:style-name="T124">Telefone: 2122198600 - www.portosrio.gov.br</text:span></text:p>
      <text:p text:style-name="P125"><text:span text:style-name="T126">Ata de Reunião - 2844ª - 11/08/26_Extraordinária (11648913) <text:s text:c="8"/>SEI 50905.000020/2026-11 / pg. 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009in" fo:line-height="102%" fo:margin-left="0.0201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3pt" style:font-size-asian="13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margin-bottom="0in" fo:margin-left="0.0826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text-align="center" fo:margin-bottom="0.0659in" fo:margin-left="0.0222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Normal" style:display-name="Normal" style:family="paragraph">
      <style:paragraph-properties fo:text-align="justify" fo:margin-bottom="0.0826in" fo:line-height="99%" fo:margin-left="0.0222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style:style style:name="Título2Char" style:display-name="Título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ítulo3Char" style:display-name="Título 3 Char" style:family="text">
      <style:text-properties style:font-name="Times New Roman" style:font-name-asian="Times New Roman" style:font-name-complex="Times New Roman" fo:color="#000000" fo:font-size="12pt" style:font-size-asian="12pt"/>
    </style:style>
    <style:style style:name="Título1Char" style:display-name="Título 1 Char" style:family="text">
      <style:text-properties style:font-name="Times New Roman" style:font-name-asian="Times New Roman" style:font-name-complex="Times New Roman" fo:font-weight="bold" style:font-weight-asian="bold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3958in" fo:margin-left="0.4784in" fo:margin-bottom="0.1104in" fo:margin-right="0.49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8-12T18:41:00Z</meta:creation-date>
    <dc:date>2026-08-12T18:41:00Z</dc:date>
    <meta:template xlink:href="Normal" xlink:type="simple"/>
    <meta:editing-cycles>2</meta:editing-cycles>
    <meta:editing-duration>PT120S</meta:editing-duration>
    <meta:document-statistic meta:page-count="2" meta:paragraph-count="7" meta:word-count="548" meta:character-count="3504" meta:row-count="24" meta:non-whitespace-character-count="2963"/>
  </office:meta>
</office:document-meta>
</file>