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0791in" text:min-label-width="0in" text:list-level-position-and-space-mode="label-alignment">
          <style:list-level-label-alignment text:label-followed-by="listtab" fo:margin-left="0.079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8326in" text:min-label-width="0in" text:list-level-position-and-space-mode="label-alignment">
          <style:list-level-label-alignment text:label-followed-by="listtab" fo:margin-left="0.832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3326in" text:min-label-width="0in" text:list-level-position-and-space-mode="label-alignment">
          <style:list-level-label-alignment text:label-followed-by="listtab" fo:margin-left="1.3326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8326in" text:min-label-width="0in" text:list-level-position-and-space-mode="label-alignment">
          <style:list-level-label-alignment text:label-followed-by="listtab" fo:margin-left="1.8326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3326in" text:min-label-width="0in" text:list-level-position-and-space-mode="label-alignment">
          <style:list-level-label-alignment text:label-followed-by="listtab" fo:margin-left="2.3326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8326in" text:min-label-width="0in" text:list-level-position-and-space-mode="label-alignment">
          <style:list-level-label-alignment text:label-followed-by="listtab" fo:margin-left="2.8326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3326in" text:min-label-width="0in" text:list-level-position-and-space-mode="label-alignment">
          <style:list-level-label-alignment text:label-followed-by="listtab" fo:margin-left="3.3326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8326in" text:min-label-width="0in" text:list-level-position-and-space-mode="label-alignment">
          <style:list-level-label-alignment text:label-followed-by="listtab" fo:margin-left="3.8326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3326in" text:min-label-width="0in" text:list-level-position-and-space-mode="label-alignment">
          <style:list-level-label-alignment text:label-followed-by="listtab" fo:margin-left="4.3326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list-format-name="NLF0" style:num-format="1" text:start-value="3">
        <style:list-level-properties text:space-before="0.1965in" text:min-label-width="0in" text:list-level-position-and-space-mode="label-alignment">
          <style:list-level-label-alignment text:label-followed-by="listtab" fo:margin-left="0.1965in" fo:text-indent="0in"/>
        </style:list-level-properties>
      </text:list-level-style-number>
      <text:list-level-style-number text:level="2" text:style-name="WW_CharLFO2LVL2" style:num-list-format-name="NLF0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list-format-name="NLF0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list-format-name="NLF0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list-format-name="NLF0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list-format-name="NLF0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list-format-name="NLF0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list-format-name="NLF0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list-format-name="NLF0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6%" fo:margin-left="2.484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6%" fo:margin-left="0.025in" fo:margin-right="0.002in">
        <style:tab-stops/>
      </style:paragraph-properties>
    </style:style>
    <style:style style:name="P6" style:parent-style-name="Normal" style:family="paragraph">
      <style:paragraph-properties fo:text-align="center" fo:margin-bottom="0.1527in" fo:line-height="106%" fo:margin-left="0.0104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start" fo:margin-bottom="0in" fo:line-height="106%" fo:margin-left="0.0868in" fo:text-indent="0in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361in" fo:line-height="106%" fo:margin-left="0.0187in" fo:text-indent="0in">
        <style:tab-stops/>
      </style:paragraph-properties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start" fo:margin-bottom="0.0659in" fo:line-height="106%" fo:margin-left="0in" fo:text-indent="0in">
        <style:tab-stops/>
      </style:paragraph-properties>
    </style:style>
    <style:style style:name="P13" style:parent-style-name="Normal" style:family="paragraph">
      <style:paragraph-properties fo:margin-bottom="0in" fo:margin-left="0.0791in" fo:margin-right="0.0625in">
        <style:tab-stops/>
      </style:paragraph-properties>
    </style:style>
    <style:style style:name="P14" style:parent-style-name="Normal" style:family="paragraph">
      <style:paragraph-properties fo:margin-left="0.0791in" fo:margin-right="0.0625in">
        <style:tab-stops/>
      </style:paragraph-properties>
    </style:style>
    <style:style style:name="P15" style:parent-style-name="Normal" style:family="paragraph">
      <style:paragraph-properties fo:margin-left="0.0791in" fo:margin-right="0.0625in">
        <style:tab-stops/>
      </style:paragraph-properties>
    </style:style>
    <style:style style:name="T16" style:parent-style-name="Fonteparág.padrão" style:family="text">
      <style:text-properties fo:font-weight="bold" style:font-weight-asian="bold"/>
    </style:style>
    <style:style style:name="P17" style:parent-style-name="Normal" style:family="paragraph">
      <style:paragraph-properties fo:margin-left="0.0791in" fo:margin-right="0.0625in">
        <style:tab-stops/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P19" style:parent-style-name="Normal" style:family="paragraph">
      <style:paragraph-properties fo:margin-left="0.0791in" fo:margin-right="0.0625in">
        <style:tab-stops/>
      </style:paragraph-properties>
    </style:style>
    <style:style style:name="T20" style:parent-style-name="Fonteparág.padrão" style:family="text">
      <style:text-properties fo:font-weight="bold" style:font-weight-asian="bold"/>
    </style:style>
    <style:style style:name="P21" style:parent-style-name="Normal" style:family="paragraph">
      <style:paragraph-properties fo:text-align="start" fo:margin-bottom="0.0687in" fo:line-height="106%" fo:margin-left="0.0826in" fo:text-indent="0in">
        <style:tab-stops/>
      </style:paragraph-properties>
    </style:style>
    <style:style style:name="P22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23" style:parent-style-name="Fonteparág.padrão" style:family="text">
      <style:text-properties fo:font-weight="bold" style:font-weight-asian="bold"/>
    </style:style>
    <style:style style:name="P24" style:parent-style-name="Normal" style:family="paragraph">
      <style:paragraph-properties fo:text-align="start" fo:margin-bottom="0.068in" fo:line-height="106%" fo:margin-left="0.0826in" fo:text-indent="0in">
        <style:tab-stops/>
      </style:paragraph-properties>
    </style:style>
    <style:style style:name="P25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fo:font-weight="bold" style:font-weight-asian="bold"/>
    </style:style>
    <style:style style:name="P28" style:parent-style-name="Normal" style:family="paragraph">
      <style:paragraph-properties fo:text-align="start" fo:margin-bottom="0.0666in" fo:line-height="106%" fo:margin-left="0.0826in" fo:text-indent="0in">
        <style:tab-stops/>
      </style:paragraph-properties>
    </style:style>
    <style:style style:name="P29" style:parent-style-name="Normal" style:family="paragraph">
      <style:paragraph-properties fo:margin-left="0.0791in" fo:margin-right="0.0625in">
        <style:tab-stops/>
      </style:paragraph-properties>
    </style:style>
    <style:style style:name="T30" style:parent-style-name="Fonteparág.padrão" style:family="text">
      <style:text-properties fo:font-weight="bold" style:font-weight-asian="bold"/>
    </style:style>
    <style:style style:name="T31" style:parent-style-name="Fonteparág.padrão" style:family="text">
      <style:text-properties fo:font-weight="bold" style:font-weight-asian="bold"/>
    </style:style>
    <style:style style:name="P32" style:parent-style-name="Normal" style:list-style-name="LFO1" style:family="paragraph">
      <style:paragraph-properties fo:margin-right="0.0625in"/>
    </style:style>
    <style:style style:name="T33" style:parent-style-name="Fonteparág.padrão" style:family="text">
      <style:text-properties fo:font-weight="bold" style:font-weight-asian="bold"/>
    </style:style>
    <style:style style:name="P34" style:parent-style-name="Normal" style:list-style-name="LFO1" style:family="paragraph">
      <style:paragraph-properties fo:margin-right="0.0625in"/>
    </style:style>
    <style:style style:name="T35" style:parent-style-name="Fonteparág.padrão" style:family="text">
      <style:text-properties fo:font-weight="bold" style:font-weight-asian="bold"/>
    </style:style>
    <style:style style:name="T36" style:parent-style-name="Fonteparág.padrão" style:family="text">
      <style:text-properties fo:font-weight="bold" style:font-weight-asian="bold"/>
    </style:style>
    <style:style style:name="P37" style:parent-style-name="Normal" style:list-style-name="LFO1" style:family="paragraph">
      <style:paragraph-properties fo:margin-right="0.0625in"/>
    </style:style>
    <style:style style:name="T38" style:parent-style-name="Fonteparág.padrão" style:family="text">
      <style:text-properties fo:font-weight="bold" style:font-weight-asian="bold"/>
    </style:style>
    <style:style style:name="P39" style:parent-style-name="Normal" style:family="paragraph">
      <style:paragraph-properties fo:text-align="start" fo:margin-bottom="0.0659in" fo:line-height="106%" fo:margin-left="1.0597in" fo:text-indent="0in">
        <style:tab-stops/>
      </style:paragraph-properties>
    </style:style>
    <style:style style:name="P40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41" style:parent-style-name="Fonteparág.padrão" style:family="text">
      <style:text-properties fo:font-weight="bold" style:font-weight-asian="bold"/>
    </style:style>
    <style:style style:name="P42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43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44" style:parent-style-name="Fonteparág.padrão" style:family="text">
      <style:text-properties fo:font-weight="bold" style:font-weight-asian="bold"/>
    </style:style>
    <style:style style:name="P45" style:parent-style-name="Normal" style:family="paragraph">
      <style:paragraph-properties fo:margin-left="0.0791in" fo:margin-right="0.0625in">
        <style:tab-stops/>
      </style:paragraph-properties>
    </style:style>
    <style:style style:name="P46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47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48" style:parent-style-name="Fonteparág.padrão" style:family="text">
      <style:text-properties fo:font-weight="bold" style:font-weight-asian="bold"/>
    </style:style>
    <style:style style:name="P49" style:parent-style-name="Normal" style:family="paragraph">
      <style:paragraph-properties fo:margin-left="0.0791in" fo:margin-right="0.0625in">
        <style:tab-stops/>
      </style:paragraph-properties>
    </style:style>
    <style:style style:name="P50" style:parent-style-name="Normal" style:family="paragraph">
      <style:paragraph-properties fo:margin-left="0.0791in" fo:margin-right="0.0625in">
        <style:tab-stops/>
      </style:paragraph-properties>
    </style:style>
    <style:style style:name="P51" style:parent-style-name="Normal" style:family="paragraph">
      <style:paragraph-properties fo:margin-left="0.0791in" fo:margin-right="0.0625in">
        <style:tab-stops/>
      </style:paragraph-properties>
    </style:style>
    <style:style style:name="P52" style:parent-style-name="Normal" style:family="paragraph">
      <style:paragraph-properties fo:text-align="start" fo:margin-bottom="0.0659in" fo:line-height="106%" fo:margin-left="1.0597in" fo:text-indent="0in">
        <style:tab-stops/>
      </style:paragraph-properties>
    </style:style>
    <style:style style:name="P53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54" style:parent-style-name="Fonteparág.padrão" style:family="text">
      <style:text-properties fo:font-weight="bold" style:font-weight-asian="bold"/>
    </style:style>
    <style:style style:name="T55" style:parent-style-name="Fonteparág.padrão" style:family="text">
      <style:text-properties fo:font-weight="bold" style:font-weight-asian="bold"/>
    </style:style>
    <style:style style:name="P56" style:parent-style-name="Normal" style:family="paragraph">
      <style:paragraph-properties fo:margin-left="0.0791in" fo:margin-right="0.0625in">
        <style:tab-stops/>
      </style:paragraph-properties>
    </style:style>
    <style:style style:name="P57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58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59" style:parent-style-name="Fonteparág.padrão" style:family="text">
      <style:text-properties fo:font-weight="bold" style:font-weight-asian="bold"/>
    </style:style>
    <style:style style:name="P60" style:parent-style-name="Normal" style:family="paragraph">
      <style:paragraph-properties fo:margin-left="0.0791in" fo:margin-right="0.0625in">
        <style:tab-stops/>
      </style:paragraph-properties>
    </style:style>
    <style:style style:name="P61" style:parent-style-name="Normal" style:family="paragraph">
      <style:paragraph-properties fo:margin-left="0.0791in" fo:margin-right="0.0625in">
        <style:tab-stops/>
      </style:paragraph-properties>
    </style:style>
    <style:style style:name="P62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63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64" style:parent-style-name="Fonteparág.padrão" style:family="text">
      <style:text-properties fo:font-weight="bold" style:font-weight-asian="bold"/>
    </style:style>
    <style:style style:name="T65" style:parent-style-name="Fonteparág.padrão" style:family="text">
      <style:text-properties fo:font-weight="bold" style:font-weight-asian="bold"/>
    </style:style>
    <style:style style:name="P66" style:parent-style-name="Normal" style:family="paragraph">
      <style:paragraph-properties fo:margin-left="0.0791in" fo:margin-right="0.0625in">
        <style:tab-stops/>
      </style:paragraph-properties>
    </style:style>
    <style:style style:name="P67" style:parent-style-name="Normal" style:family="paragraph">
      <style:paragraph-properties fo:text-align="start" fo:margin-bottom="0.0659in" fo:line-height="106%" fo:margin-left="0.2319in" fo:text-indent="0in">
        <style:tab-stops/>
      </style:paragraph-properties>
    </style:style>
    <style:style style:name="P68" style:parent-style-name="Normal" style:list-style-name="LFO2" style:family="paragraph">
      <style:paragraph-properties fo:text-align="start" fo:margin-bottom="0.0743in" fo:line-height="102%" fo:text-indent="-0.1243in"/>
    </style:style>
    <style:style style:name="T69" style:parent-style-name="Fonteparág.padrão" style:family="text">
      <style:text-properties fo:font-weight="bold" style:font-weight-asian="bold"/>
    </style:style>
    <style:style style:name="P70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71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72" style:parent-style-name="Fonteparág.padrão" style:family="text">
      <style:text-properties fo:font-weight="bold" style:font-weight-asian="bold"/>
    </style:style>
    <style:style style:name="P73" style:parent-style-name="Normal" style:family="paragraph">
      <style:paragraph-properties fo:margin-left="0.0791in" fo:margin-right="0.0625in">
        <style:tab-stops/>
      </style:paragraph-properties>
    </style:style>
    <style:style style:name="P74" style:parent-style-name="Normal" style:family="paragraph">
      <style:paragraph-properties fo:margin-left="0.0791in" fo:margin-right="0.0625in">
        <style:tab-stops/>
      </style:paragraph-properties>
    </style:style>
    <style:style style:name="P75" style:parent-style-name="Normal" style:family="paragraph">
      <style:paragraph-properties fo:margin-left="0.0791in" fo:margin-right="0.0625in">
        <style:tab-stops/>
      </style:paragraph-properties>
    </style:style>
    <style:style style:name="P76" style:parent-style-name="Normal" style:family="paragraph">
      <style:paragraph-properties fo:margin-left="0.0791in" fo:margin-right="0.0625in">
        <style:tab-stops/>
      </style:paragraph-properties>
    </style:style>
    <style:style style:name="P77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78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79" style:parent-style-name="Fonteparág.padrão" style:family="text">
      <style:text-properties fo:font-weight="bold" style:font-weight-asian="bold"/>
    </style:style>
    <style:style style:name="P80" style:parent-style-name="Normal" style:family="paragraph">
      <style:paragraph-properties fo:margin-left="0.0791in" fo:margin-right="0.0625in">
        <style:tab-stops/>
      </style:paragraph-properties>
    </style:style>
    <style:style style:name="P81" style:parent-style-name="Normal" style:family="paragraph">
      <style:paragraph-properties fo:margin-left="0.0791in" fo:margin-right="0.0625in">
        <style:tab-stops/>
      </style:paragraph-properties>
    </style:style>
    <style:style style:name="P82" style:parent-style-name="Normal" style:family="paragraph">
      <style:paragraph-properties fo:text-align="start" fo:margin-bottom="0.0659in" fo:line-height="106%" fo:margin-left="0.0826in" fo:text-indent="0in">
        <style:tab-stops/>
      </style:paragraph-properties>
    </style:style>
    <style:style style:name="P83" style:parent-style-name="Normal" style:family="paragraph">
      <style:paragraph-properties fo:text-align="start" fo:margin-bottom="0.0743in" fo:line-height="102%" fo:margin-left="0.0791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P85" style:parent-style-name="Normal" style:family="paragraph">
      <style:paragraph-properties fo:margin-left="0.0791in" fo:margin-right="0.0625in">
        <style:tab-stops/>
      </style:paragraph-properties>
    </style:style>
    <style:style style:name="P86" style:parent-style-name="Normal" style:family="paragraph">
      <style:paragraph-properties fo:text-align="start" fo:margin-bottom="0.0666in" fo:line-height="106%" fo:margin-left="0.0826in" fo:text-indent="0in">
        <style:tab-stops/>
      </style:paragraph-properties>
    </style:style>
    <style:style style:name="P87" style:parent-style-name="Normal" style:family="paragraph">
      <style:paragraph-properties fo:margin-left="0.0791in" fo:margin-right="0.0625in">
        <style:tab-stops/>
      </style:paragraph-properties>
    </style:style>
    <style:style style:name="T88" style:parent-style-name="Fonteparág.padrão" style:family="text">
      <style:text-properties fo:font-weight="bold" style:font-weight-asian="bold"/>
    </style:style>
    <style:style style:name="P89" style:parent-style-name="Normal" style:family="paragraph">
      <style:paragraph-properties fo:text-align="start" fo:margin-bottom="0in" fo:line-height="106%" fo:margin-left="0in" fo:text-indent="0in">
        <style:tab-stops/>
      </style:paragraph-properties>
    </style:style>
    <style:style style:name="P90" style:parent-style-name="Normal" style:family="paragraph">
      <style:paragraph-properties fo:text-align="center" fo:margin-bottom="0in" fo:line-height="106%" fo:margin-left="0.0569in" fo:text-indent="0in">
        <style:tab-stops/>
      </style:paragraph-properties>
    </style:style>
    <style:style style:name="P91" style:parent-style-name="Normal" style:family="paragraph">
      <style:paragraph-properties fo:text-align="center" fo:margin-bottom="0.0659in" fo:line-height="106%" fo:margin-left="0.0243in">
        <style:tab-stops/>
      </style:paragraph-properties>
    </style:style>
    <style:style style:name="T92" style:parent-style-name="Fonteparág.padrão" style:family="text">
      <style:text-properties fo:font-style="italic" style:font-style-asian="italic"/>
    </style:style>
    <style:style style:name="P93" style:parent-style-name="Normal" style:family="paragraph">
      <style:paragraph-properties fo:text-align="center" fo:margin-bottom="0.0659in" fo:line-height="106%" fo:margin-left="0.027in">
        <style:tab-stops/>
      </style:paragraph-properties>
    </style:style>
    <style:style style:name="T94" style:parent-style-name="Fonteparág.padrão" style:family="text">
      <style:text-properties fo:font-weight="bold" style:font-weight-asian="bold"/>
    </style:style>
    <style:style style:name="P95" style:parent-style-name="Normal" style:family="paragraph">
      <style:paragraph-properties fo:text-align="center" fo:margin-bottom="0.0659in" fo:line-height="106%" fo:margin-left="0.025in">
        <style:tab-stops/>
      </style:paragraph-properties>
    </style:style>
    <style:style style:name="P96" style:parent-style-name="Normal" style:family="paragraph">
      <style:paragraph-properties fo:text-align="center" fo:margin-bottom="0.0659in" fo:line-height="106%" fo:margin-left="0.025in" fo:margin-right="0.009in">
        <style:tab-stops/>
      </style:paragraph-properties>
    </style:style>
    <style:style style:name="P97" style:parent-style-name="Normal" style:family="paragraph">
      <style:paragraph-properties fo:text-align="center" fo:margin-bottom="0.0659in" fo:line-height="106%" fo:margin-left="0.0159in" fo:text-indent="0in">
        <style:tab-stops/>
      </style:paragraph-properties>
    </style:style>
    <style:style style:name="P98" style:parent-style-name="Normal" style:family="paragraph">
      <style:paragraph-properties fo:text-align="center" fo:margin-bottom="0.0659in" fo:line-height="106%" fo:margin-left="0.0159in" fo:text-indent="0in">
        <style:tab-stops/>
      </style:paragraph-properties>
    </style:style>
    <style:style style:name="P99" style:parent-style-name="Normal" style:family="paragraph">
      <style:paragraph-properties fo:text-align="center" fo:margin-bottom="0.0659in" fo:line-height="106%" fo:margin-left="0.0243in">
        <style:tab-stops/>
      </style:paragraph-properties>
    </style:style>
    <style:style style:name="T100" style:parent-style-name="Fonteparág.padrão" style:family="text">
      <style:text-properties fo:font-style="italic" style:font-style-asian="italic"/>
    </style:style>
    <style:style style:name="P101" style:parent-style-name="Normal" style:family="paragraph">
      <style:paragraph-properties fo:text-align="center" fo:margin-bottom="0.0659in" fo:line-height="106%" fo:margin-left="0.027in" fo:margin-right="0.0062in">
        <style:tab-stops/>
      </style:paragraph-properties>
    </style:style>
    <style:style style:name="T102" style:parent-style-name="Fonteparág.padrão" style:family="text">
      <style:text-properties fo:font-weight="bold" style:font-weight-asian="bold"/>
    </style:style>
    <style:style style:name="P103" style:parent-style-name="Normal" style:family="paragraph">
      <style:paragraph-properties fo:text-align="center" fo:margin-bottom="0.0659in" fo:line-height="106%" fo:margin-left="0.025in" fo:margin-right="0.0027in">
        <style:tab-stops/>
      </style:paragraph-properties>
    </style:style>
    <style:style style:name="P104" style:parent-style-name="Normal" style:family="paragraph">
      <style:paragraph-properties fo:text-align="center" fo:margin-bottom="0in" fo:line-height="106%" fo:margin-left="0.0159in" fo:text-indent="0in">
        <style:tab-stops/>
      </style:paragraph-properties>
    </style:style>
    <style:style style:name="P105" style:parent-style-name="Normal" style:family="paragraph">
      <style:paragraph-properties fo:text-align="start" fo:margin-bottom="0.0631in" fo:line-height="106%" fo:margin-left="0in" fo:margin-right="-0.0701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e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ª REUNIÃO ORDINÁRIA DO CONSELHO DE AUTORIDADE PORTUÁRIA</text:span></text:p>
      <text:p text:style-name="P10"><text:span text:style-name="T11">DE NITERÓI</text:span></text:p>
      <text:p text:style-name="P12"><text:s/></text:p>
      <text:p text:style-name="P13">Aos dezenove dias do mês de junho do ano de dois mil e vinte e seis, às dez horas, realizou-se, em formato híbrido — por videoconferência, por meio da plataforma Microsoft Teams, e presencialmente nas dependências do Porto de Niterói, situado na Avenida Feliciano Sodré, nº 215, Niterói/RJ —, a Vigésima Oitava Reunião Ordinária do Conselho de Autoridade Portuária de Niterói, sob a presidência de<text:s/>Felipe</text:p>
      <text:p text:style-name="P14">Decnop, representante do Ministério de Portos e Aeroportos, que tomou posse nesta reunião, nos termos da Portaria nº 203, publicada no Diário Oficial da União em 12 de maio de 2026. A reunião contou com a participação dos seguintes representantes:</text:p>
      <text:p text:style-name="P15"><text:span text:style-name="T16">Poder Público:<text:s/></text:span>Marlon Figueiredo (titular) e Sergio Mendonça (suplente) - Autoridade Portuária, Ciro Augusto Castilho Silva (titular) - Receita Federal, Pedro Marcon (suplente) - Autoridade Marítima</text:p>
      <text:p text:style-name="P17"><text:span text:style-name="T18">Trabalhadores Portuários:</text:span><text:s/>Itacolomi Abreu dos Santos<text:s/>(titular) e Sergio Ricardo de Medonça Macedo (suplente) – FNP; e</text:p>
      <text:p text:style-name="P19"><text:span text:style-name="T20">Convidados:<text:s/></text:span>Tatiana Pereira (Gerente de Acesso Aquaviário) e Jesuíno Alves - PortosRio, Heitor Ciuffo – Estaleiro Mauá, Jonas Santos - ANTAQ, Kleber Borges - Multiterminais Logística Integrada, Igor Baldez Prefeitura de Niterói, e Cintia Coutinho, Rafael Ferreira e Paulo Falcone - Nitport/Nitshore.</text:p>
      <text:p text:style-name="P21"><text:s/></text:p>
      <text:p text:style-name="P22"><text:span text:style-name="T23">Item 1 – EXPEDIENTE</text:span>:</text:p>
      <text:p text:style-name="P24"><text:s/></text:p>
      <text:p text:style-name="P25"><text:span text:style-name="T26">Subitem 1.1</text:span><text:s/><text:span text:style-name="T27">– Ratificação de aprovação da Ata da 27ª Reunião Ordinária, de 23/01/2026.<text:s/></text:span>O Colegiado ratificou, por<text:s/>unanimidade, a aprovação da referida ata.</text:p>
      <text:p text:style-name="P28"><text:s/></text:p>
      <text:p text:style-name="P29"><text:span text:style-name="T30">Subitem 1.2</text:span><text:s/>–<text:span text:style-name="T31"><text:s/>Posse de conselheiros.<text:s/></text:span>Foi formalizada a posse/recondução dos representantes abaixo relacionados, para mandato de 2 (dois) anos. Os respectivos Termos de Posse serão encaminhados aos empossados por correio eletrônico, para assinatura e posterior devolução, a fim de integrarem o arquivo deste Colegiado.</text:p>
      <text:list text:style-name="LFO1" text:continue-numbering="true">
        <text:list-item>
          <text:p text:style-name="P32"><text:span text:style-name="T33">Representante da Secretaria Nacional de Portos:<text:s/></text:span>Felipe Campos Decnop (titular), conforme registrado no prêambulo desta ata.</text:p>
        </text:list-item>
        <text:list-item>
          <text:p text:style-name="P34"><text:span text:style-name="T35">Representantes da<text:s/></text:span><text:span text:style-name="T36">Autoridade Portuária:</text:span><text:s/>Marlon Ramos Figueiredo (titular) e Sergio Luiz Monteiro (recondução - suplente), conforme Portaria nº 24, publicada no Diário Oficial da União em 26/01/2026.</text:p>
        </text:list-item>
        <text:list-item>
          <text:p text:style-name="P37"><text:span text:style-name="T38">Representante da Federação Nacional dos Portuários:<text:s/></text:span>Sergio Ricardo de Mendonça Macedo (recondução - suplente), conforme Portaria nº 404, publicada no Diário Oficial da União em 10/07/2025.</text:p>
        </text:list-item>
      </text:list>
      <text:p text:style-name="P39"><text:s/></text:p>
      <text:p text:style-name="P40"><text:span text:style-name="T41">Item 2 – ORDEM DO DIA:</text:span></text:p>
      <text:p text:style-name="P42"><text:s/></text:p>
      <text:p text:style-name="P43"><text:span text:style-name="T44">Subitem 2.1 – Atualização sobre as ações de melhoria da acessibilidade aquaviária dos serviços de dragagem.</text:span></text:p>
      <text:soft-page-break/>
      <text:p text:style-name="P45">O Sr.<text:s/>Igor informou que a conclusão da primeira fase está prevista para julho ou agosto, restando apenas ajustes finais. Acrescentou que a batimetria será disponibilizada após a finalização dos alinhamentos técnicos e que, embora a dragagem seja de competência da autoridade portuária, a Prefeitura assumiu o investimento como medida estratégica para fomentar o desenvolvimento local.</text:p>
      <text:p text:style-name="P46"><text:s/></text:p>
      <text:p text:style-name="P47"><text:span text:style-name="T48">Subitem 2.2 – Atualização sobre o processo licitatório para os serviços de retirada de cascos soçobrados na área de interesse.</text:span></text:p>
      <text:p text:style-name="P49">O<text:s/>Sr. Igor informou que o processo licitatório para a remoção de cascos soçobrados encontra-se em fase de elaboração do Termo de Referência, com publicação prevista após a conclusão dessa etapa. Destacou que, embora a iniciativa tenha sido anunciada anteriormente pelos governos federal e estadual, a Prefeitura assumirá sua execução por considerá-la um investimento estratégico para o desenvolvimento local.</text:p>
      <text:p text:style-name="P50">O Sr. Falcone solicitou a inclusão dos resíduos submersos da plataforma Chaparral nos serviços de<text:s/>remoção, em razão dos riscos que representam às manobras de atracação das embarcações. Em resposta, o Sr. Igor informou que a prefeitura avaliará a possibilidade de inclusão, considerando as prioridades e as limitações orçamentárias.</text:p>
      <text:p text:style-name="P51">Ao final, o Sr. Igor informou que eventuais solicitações poderão ser encaminhadas por correio eletrônico à Prefeitura, por meio dos contatos disponibilizados, com o objetivo de facilitar o recebimento e o encaminhamento das respostas.</text:p>
      <text:p text:style-name="P52"><text:s/></text:p>
      <text:p text:style-name="P53"><text:span text:style-name="T54">Subitem 2.3 – Atualização das tratativas<text:s/></text:span><text:span text:style-name="T55">relativas à dragagem - Fase 2.</text:span></text:p>
      <text:p text:style-name="P56">O Sr. Igor informou que está em avaliação a inclusão da segunda fase da dragagem no PAC. Contudo, destacou que, considerando os prazos e trâmites necessários para a execução por esse meio, a Prefeitura está estudando a possibilidade de assumir diretamente o investimento, a exemplo do que ocorreu com a primeira etapa da dragagem. Ressaltou que a intervenção é considerada estratégica para o desenvolvimento da indústria local, especialmente em razão da relevância do setor de<text:s/>petróleo e da necessidade de aproveitamento da infraestrutura existente. Informou, ainda, que estão sendo realizados estudos internos junto à Prefeitura e que a definição sobre a execução da segunda fase da dragagem deverá ser concluída nos próximos meses.</text:p>
      <text:p text:style-name="P57"><text:s/></text:p>
      <text:p text:style-name="P58"><text:span text:style-name="T59">Subitem 2.4 – Atualização sobre os estudos e projetos referentes à derrocagem (Laje do Pampo).</text:span></text:p>
      <text:p text:style-name="P60">O Conselheiro Marlon informou que o processo se encontra em fase de elaboração do Termo de Referência, com previsão de publicação do edital no segundo<text:s/>semestre. Ressaltou que há dotação orçamentária disponível para o exercício corrente, bem como previsão de recursos para o exercício de 2027, caso a licitação não seja concluída ainda neste ano.</text:p>
      <text:p text:style-name="P61">O Presidente Felipe destacou a importância da celeridade na elaboração do Termo de Referência, ressaltando que sua conclusão permitirá a publicação tempestiva do edital e o avanço da implementação do projeto em benefício da comunidade portuária.</text:p>
      <text:p text:style-name="P62"><text:s/></text:p>
      <text:p text:style-name="P63"><text:span text:style-name="T64">Subitem 2.5 – Apresentação do fechamento da movimentação e da<text:s/></text:span><text:span text:style-name="T65">operação portuária referente ao exercício de 2025 do Porto de Niterói.</text:span></text:p>
      <text:p text:style-name="P66">O Conselheiro Marlon apresentou os dados de movimentação do porto referentes ao período de 2024 a 2025, destacando o crescimento de 18% no faturamento em comparação ao exercício anterior. Registrou, ainda, a expectativa de continuidade desse crescimento, impulsionado principalmente pelo setor de petróleo e gás, ressaltando a necessidade de investimentos em infraestrutura para evitar gargalos operacionais e garantir a capacidade de<text:s/>atendimento à demanda futura.</text:p>
      <text:p text:style-name="P67"><text:s/></text:p>
      <text:list text:style-name="LFO2" text:continue-numbering="true">
        <text:list-item>
          <text:p text:style-name="P68"><text:span text:style-name="T69">– ASSUNTOS GERAIS:</text:span></text:p>
        </text:list-item>
      </text:list>
      <text:p text:style-name="P70"><text:s/></text:p>
      <text:soft-page-break/>
      <text:p text:style-name="P71"><text:span text:style-name="T72">3.1 - A dificuldade ou limitação no acesso ao Porto de Niterói pelo Canal de São Lourenço de embarcações de maior porte, vide exemplo do BBC NORWAY.</text:span></text:p>
      <text:p text:style-name="P73">O Sr. Paulo reconheceu os esforços da Prefeitura na ampliação da profundidade do canal, mas ressaltou que a existência de estreitamentos em pontos críticos ainda limita a plena utilização por embarcações de maior porte. Como exemplo, mencionou que, em janeiro, o navio BBC Norway, com 161,20 metros de<text:s/>comprimento, enfrentou restrições operacionais para acessar o porto em razão desses pontos, apesar das normas da NPCP indicarem condições de acesso mais amplas. Destacou que a realização de uma operação especial, com o apoio da Marinha e da praticagem, resultou em custos adicionais, e que as escalas subsequentes da embarcação foram canceladas, ocasionando perda de cargas e de receitas para o porto.</text:p>
      <text:p text:style-name="P74">O Sr. Rafael registrou que a remoção de embarcações em situação irregular pode ser viabilizada por meio de<text:s/>atuação coordenada entre a Marinha, no exercício de seu poder de polícia, a PortosRio e os demais órgãos competentes. Ressaltou, ainda, a necessidade de realização de notificações periódicas aos estaleiros e responsáveis pelas embarcações, visando à apresentação das respectivas autorizações e, quando cabível, a adoção das medidas necessárias para sua retirada.</text:p>
      <text:p text:style-name="P75">O Conselheiro Marlon informou que a questão das embarcações irregulares foi formalizada por meio de processo SEI instaurado após notificação do Grupo<text:s/>Shore. Destacou a complexidade e a sensibilidade do tema, envolvendo embarcações de pesca e comunidades pesqueiras, e ressaltou que sua solução depende de ações conjuntas entre os órgãos competentes. Informou, ainda, que a PortosRio vem avançando na cooperação com a Marinha e a Guarda Portuária para intensificar a fiscalização e adotar medidas corretivas quando houver interferência nas operações portuárias. Acrescentou que uma lancha destinada à fiscalização da Baía de Guanabara e do Porto de Niterói já<text:s/>foi recebida e aguarda apenas a formalização de contrato de manutenção para entrar em operação. Por fim, registrou que a PortosRio vem adotando medidas para mitigar a questão, por meio do fortalecimento da fiscalização e da atuação integrada com os órgãos competentes.</text:p>
      <text:p text:style-name="P76">O Presidente Felipe ressaltou que o Ministério tem interesse na busca de soluções para o alargamento do canal de acesso. Destacou a necessidade de identificar alternativas viáveis, com a participação da Prefeitura, da ANTAQ, do Governo do<text:s/>Estado, da PortosRio e dos demais entes envolvidos. Acrescentou que, em um primeiro momento, devem ser priorizadas medidas voltadas ao fortalecimento da fiscalização das embarcações, sem prejuízo da adoção de soluções estruturantes que viabilizem a ampliação e o desenvolvimento do Porto de Niterói.</text:p>
      <text:p text:style-name="P77"><text:s/></text:p>
      <text:p text:style-name="P78"><text:span text:style-name="T79">3.2 - Situação atual da área do antigo Estaleiro Brasas.</text:span></text:p>
      <text:p text:style-name="P80">O Sr. Heitor esclareceu que a referida instalação não corresponde mais ao antigo estaleiro, tendo sido substituída pela estrutura atualmente denominada<text:s/>Ilha do Caju.</text:p>
      <text:p text:style-name="P81">Após ampla discussão sobre o Estaleiro Brasas, o Conselheiro Marlon sugeriu provocar a PortosRio no sentido de solicitar informações sobre a área para subsidiar o levantamento de dados junto aos órgãos competentes e demais interessados.</text:p>
      <text:p text:style-name="P82"><text:s/></text:p>
      <text:p text:style-name="P83"><text:span text:style-name="T84">3.3 - Estaleiro Mauá.</text:span></text:p>
      <text:p text:style-name="P85">O Sr. Heitor informou sobre a celebração dos 180 anos da indústria naval em Niterói, destacando o papel histórico do Estaleiro Mauá como um dos principais protagonistas do desenvolvimento econômico e industrial da região. Na<text:s/>oportunidade, ressaltou que o Estaleiro Mauá vem direcionando esforços para a área de tecnologia e inovação, por meio de parcerias com universidades e iniciativas voltadas ao desenvolvimento de soluções tecnológicas. Destacou, ainda, o projeto de desenvolvimento de embarcação autônoma de 3 metros, equipada com inteligência artificial e conexão via Starlink, destinada ao mapeamento da qualidade da água.</text:p>
      <text:p text:style-name="P86"><text:s/></text:p>
      <text:p text:style-name="P87"><text:span text:style-name="T88">Encerramento dos Trabalhos.<text:s/></text:span>Não havendo outros assuntos a tratar, o Presidente Felipe agradeceu a<text:s/>presença dos participantes e declarou encerrada a reunião às onze horas e trinta e nove minutos, solicitando a lavratura da ata.</text:p>
      <text:p text:style-name="P89"><text:s/></text:p>
      <text:p text:style-name="P90"><text:s/></text:p>
      <text:soft-page-break/>
      <text:p text:style-name="P91"><text:span text:style-name="T92">(assinado eletronicamente)</text:span></text:p>
      <text:p text:style-name="P93"><text:span text:style-name="T94">Felipe Campos Decnop</text:span></text:p>
      <text:p text:style-name="P95">Presidente</text:p>
      <text:p text:style-name="P96">Conselho de Autoridade Portuária de Niterói</text:p>
      <text:p text:style-name="P97"><text:s/></text:p>
      <text:p text:style-name="P98"><text:s/></text:p>
      <text:p text:style-name="P99"><text:span text:style-name="T100">(assinado eletronicamente)</text:span></text:p>
      <text:p text:style-name="P101"><text:span text:style-name="T102">Danielle Lima Guimarães Oliveira</text:span></text:p>
      <text:p text:style-name="P103">Assistente Sênior de Órgãos Colegiados</text:p>
      <text:p text:style-name="P104"><text:s/></text:p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833in" fo:line-height="98%" fo:margin-left="0.0222in" fo:text-indent="-0.0069in">
        <style:tab-stops/>
      </style:paragraph-properties>
      <style:text-properties style:font-name="Times New Roman" fo:color="#000000" fo:hyphenate="false"/>
    </style:style>
    <style:style style:name="Fonteparág.padrão" style:display-name="Fonte parág. padrão" style:family="text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305in"/>
          <style:tab-stop style:type="right" style:position="5.8833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791in" text:min-label-width="0in" text:list-level-position-and-space-mode="label-alignment">
          <style:list-level-label-alignment text:label-followed-by="listtab" fo:margin-left="0.0791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8326in" text:min-label-width="0in" text:list-level-position-and-space-mode="label-alignment">
          <style:list-level-label-alignment text:label-followed-by="listtab" fo:margin-left="0.832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3326in" text:min-label-width="0in" text:list-level-position-and-space-mode="label-alignment">
          <style:list-level-label-alignment text:label-followed-by="listtab" fo:margin-left="1.3326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8326in" text:min-label-width="0in" text:list-level-position-and-space-mode="label-alignment">
          <style:list-level-label-alignment text:label-followed-by="listtab" fo:margin-left="1.8326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3326in" text:min-label-width="0in" text:list-level-position-and-space-mode="label-alignment">
          <style:list-level-label-alignment text:label-followed-by="listtab" fo:margin-left="2.3326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8326in" text:min-label-width="0in" text:list-level-position-and-space-mode="label-alignment">
          <style:list-level-label-alignment text:label-followed-by="listtab" fo:margin-left="2.8326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3326in" text:min-label-width="0in" text:list-level-position-and-space-mode="label-alignment">
          <style:list-level-label-alignment text:label-followed-by="listtab" fo:margin-left="3.3326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8326in" text:min-label-width="0in" text:list-level-position-and-space-mode="label-alignment">
          <style:list-level-label-alignment text:label-followed-by="listtab" fo:margin-left="3.8326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3326in" text:min-label-width="0in" text:list-level-position-and-space-mode="label-alignment">
          <style:list-level-label-alignment text:label-followed-by="listtab" fo:margin-left="4.3326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list-format-name="NLF0" style:num-format="1" text:start-value="3">
        <style:list-level-properties text:space-before="0.1965in" text:min-label-width="0in" text:list-level-position-and-space-mode="label-alignment">
          <style:list-level-label-alignment text:label-followed-by="listtab" fo:margin-left="0.1965in" fo:text-indent="0in"/>
        </style:list-level-properties>
      </text:list-level-style-number>
      <text:list-level-style-number text:level="2" text:style-name="WW_CharLFO2LVL2" style:num-list-format-name="NLF0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list-format-name="NLF0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list-format-name="NLF0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list-format-name="NLF0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list-format-name="NLF0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list-format-name="NLF0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list-format-name="NLF0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list-format-name="NLF0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38in" fo:page-height="11.6944in" style:print-orientation="portrait" fo:margin-top="0.5in" fo:margin-left="0.4784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888in"/>
      </style:footer-style>
    </style:page-layout>
    <style:style style:name="P2" style:parent-style-name="Normal" style:family="paragraph">
      <style:paragraph-properties fo:text-align="center" fo:margin-bottom="0in" fo:line-height="106%" fo:margin-left="0.0194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ª R.O de 19/06/2026 (11715002) <text:s text:c="8"/>SEI 50905.002868/2024-12 / pg.<text:s/></text:span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DF 50905.002868/2024-12</dc:title>
    <dc:subject/>
    <meta:initial-creator>Maria de Lurdes Santos</meta:initial-creator>
    <dc:creator>Maria de Lurdes Santos</dc:creator>
    <meta:creation-date>2026-08-27T14:16:00Z</meta:creation-date>
    <dc:date>2026-08-27T14:18:00Z</dc:date>
    <meta:template xlink:href="Normal" xlink:type="simple"/>
    <meta:editing-cycles>3</meta:editing-cycles>
    <meta:editing-duration>PT60S</meta:editing-duration>
    <meta:document-statistic meta:page-count="4" meta:paragraph-count="20" meta:word-count="1637" meta:character-count="10462" meta:row-count="73" meta:non-whitespace-character-count="8845"/>
  </office:meta>
</office:document-meta>
</file>