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 text:start-value="3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1LVL3" style:num-format="i">
        <style:list-level-properties text:space-before="0.7736in" text:min-label-width="0in" text:list-level-position-and-space-mode="label-alignment">
          <style:list-level-label-alignment text:label-followed-by="listtab" fo:margin-left="0.7736in" fo:text-indent="0in"/>
        </style:list-level-properties>
      </text:list-level-style-number>
      <text:list-level-style-number text:level="4" text:style-name="WW_CharLFO1LVL4" style:num-format="1">
        <style:list-level-properties text:space-before="1.2736in" text:min-label-width="0in" text:list-level-position-and-space-mode="label-alignment">
          <style:list-level-label-alignment text:label-followed-by="listtab" fo:margin-left="1.273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736in" text:min-label-width="0in" text:list-level-position-and-space-mode="label-alignment">
          <style:list-level-label-alignment text:label-followed-by="listtab" fo:margin-left="1.7736in" fo:text-indent="0in"/>
        </style:list-level-properties>
      </text:list-level-style-number>
      <text:list-level-style-number text:level="6" text:style-name="WW_CharLFO1LVL6" style:num-format="i">
        <style:list-level-properties text:space-before="2.2736in" text:min-label-width="0in" text:list-level-position-and-space-mode="label-alignment">
          <style:list-level-label-alignment text:label-followed-by="listtab" fo:margin-left="2.2736in" fo:text-indent="0in"/>
        </style:list-level-properties>
      </text:list-level-style-number>
      <text:list-level-style-number text:level="7" text:style-name="WW_CharLFO1LVL7" style:num-format="1">
        <style:list-level-properties text:space-before="2.7736in" text:min-label-width="0in" text:list-level-position-and-space-mode="label-alignment">
          <style:list-level-label-alignment text:label-followed-by="listtab" fo:margin-left="2.773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736in" text:min-label-width="0in" text:list-level-position-and-space-mode="label-alignment">
          <style:list-level-label-alignment text:label-followed-by="listtab" fo:margin-left="3.2736in" fo:text-indent="0in"/>
        </style:list-level-properties>
      </text:list-level-style-number>
      <text:list-level-style-number text:level="9" text:style-name="WW_CharLFO1LVL9" style:num-format="i">
        <style:list-level-properties text:space-before="3.7736in" text:min-label-width="0in" text:list-level-position-and-space-mode="label-alignment">
          <style:list-level-label-alignment text:label-followed-by="listtab" fo:margin-left="3.7736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in" fo:margin-right="0.0763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start" fo:margin-bottom="0in" fo:line-height="107%" fo:margin-left="0.2069in" fo:margin-right="0in" fo:text-indent="0in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645in" fo:line-height="102%" fo:margin-right="0.0145in"/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527in" fo:line-height="107%" fo:margin-left="0in" fo:margin-right="0.075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center" fo:margin-bottom="0.1451in" fo:line-height="102%" fo:margin-right="0.0687in"/>
    </style:style>
    <style:style style:name="T15" style:parent-style-name="Fonteparág.padrão" style:family="text">
      <style:text-properties fo:font-weight="bold" style:font-weight-asian="bold" fo:font-size="13pt" style:font-size-asian="13pt"/>
    </style:style>
    <style:style style:name="T16" style:parent-style-name="Fonteparág.padrão" style:family="text">
      <style:text-properties fo:font-weight="bold" style:font-weight-asian="bold" fo:color="#0000EE" fo:font-size="13pt" style:font-size-asian="13pt" style:text-underline-type="single" style:text-underline-style="solid" style:text-underline-width="auto" style:text-underline-mode="continuous" style:text-underline-color="#0000EE"/>
    </style:style>
    <style:style style:name="P17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8" style:parent-style-name="Normal" style:family="paragraph">
      <style:paragraph-properties fo:margin-bottom="0.0069in" fo:margin-left="0.0625in" fo:margin-right="0.1326in">
        <style:tab-stops/>
      </style:paragraph-properties>
    </style:style>
    <style:style style:name="P19" style:parent-style-name="Normal" style:family="paragraph">
      <style:paragraph-properties fo:text-align="start" fo:margin-bottom="0.0666in" fo:line-height="107%" fo:margin-left="0.0659in" fo:margin-right="0in" fo:text-indent="0in">
        <style:tab-stops/>
      </style:paragraph-properties>
    </style:style>
    <style:style style:name="P20" style:parent-style-name="Normal" style:family="paragraph">
      <style:paragraph-properties fo:margin-left="0.0625in" fo:margin-right="0.1326in">
        <style:tab-stops/>
      </style:paragraph-properties>
    </style:style>
    <style:style style:name="T21" style:parent-style-name="Fonteparág.padrão" style:family="text">
      <style:text-properties fo:font-weight="bold" style:font-weight-asian="bold"/>
    </style:style>
    <style:style style:name="T22" style:parent-style-name="Fonteparág.padrão" style:family="text">
      <style:text-properties fo:font-weight="bold" style:font-weight-asian="bold"/>
    </style:style>
    <style:style style:name="P2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4" style:parent-style-name="Normal" style:family="paragraph">
      <style:paragraph-properties fo:text-align="start" fo:margin-bottom="0.0659in" fo:line-height="107%" fo:margin-left="0.0625in" fo:margin-right="0in">
        <style:tab-stops/>
      </style:paragraph-properties>
    </style:style>
    <style:style style:name="T25" style:parent-style-name="Fonteparág.padrão" style:family="text">
      <style:text-properties fo:font-weight="bold" style:font-weight-asian="bold" fo:background-color="#E6E6E6"/>
    </style:style>
    <style:style style:name="T26" style:parent-style-name="Fonteparág.padrão" style:family="text">
      <style:text-properties fo:font-weight="bold" style:font-weight-asian="bold" fo:background-color="#E6E6E6"/>
    </style:style>
    <style:style style:name="P27" style:parent-style-name="Normal" style:family="paragraph">
      <style:paragraph-properties fo:text-align="start" fo:margin-bottom="0.0687in" fo:line-height="107%" fo:margin-left="0.0659in" fo:margin-right="0in" fo:text-indent="0in">
        <style:tab-stops/>
      </style:paragraph-properties>
    </style:style>
    <style:style style:name="P28" style:parent-style-name="Título1" style:family="paragraph">
      <style:paragraph-properties fo:margin-left="0.0625in" fo:margin-right="0.1243in">
        <style:tab-stops/>
      </style:paragraph-properties>
    </style:style>
    <style:style style:name="T29" style:parent-style-name="Fonteparág.padrão" style:family="text">
      <style:text-properties fo:font-weight="normal" style:font-weight-asian="normal"/>
    </style:style>
    <style:style style:name="T30" style:parent-style-name="Fonteparág.padrão" style:family="text">
      <style:text-properties fo:font-weight="normal" style:font-weight-asian="normal"/>
    </style:style>
    <style:style style:name="T31" style:parent-style-name="Fonteparág.padrão" style:family="text">
      <style:text-properties fo:font-weight="normal" style:font-weight-asian="normal"/>
    </style:style>
    <style:style style:name="T32" style:parent-style-name="Fonteparág.padrão" style:family="text">
      <style:text-properties fo:font-weight="normal" style:font-weight-asian="normal"/>
    </style:style>
    <style:style style:name="P33" style:parent-style-name="Normal" style:family="paragraph">
      <style:paragraph-properties fo:margin-left="0.0625in" fo:margin-right="0.1326in">
        <style:tab-stops/>
      </style:paragraph-properties>
    </style:style>
    <style:style style:name="T34" style:parent-style-name="Fonteparág.padrão" style:family="text">
      <style:text-properties fo:font-weight="bold" style:font-weight-asian="bold"/>
    </style:style>
    <style:style style:name="T35" style:parent-style-name="Fonteparág.padrão" style:family="text">
      <style:text-properties fo:font-weight="bold" style:font-weight-asian="bold"/>
    </style:style>
    <style:style style:name="P36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37" style:parent-style-name="Normal" style:family="paragraph">
      <style:paragraph-properties fo:margin-left="0.0625in" fo:margin-right="0.1326in">
        <style:tab-stops/>
      </style:paragraph-properties>
    </style:style>
    <style:style style:name="T38" style:parent-style-name="Fonteparág.padrão" style:family="text">
      <style:text-properties fo:font-weight="bold" style:font-weight-asian="bold"/>
    </style:style>
    <style:style style:name="P39" style:parent-style-name="Normal" style:family="paragraph">
      <style:paragraph-properties fo:margin-left="0.0625in" fo:margin-right="0.1326in">
        <style:tab-stops/>
      </style:paragraph-properties>
    </style:style>
    <style:style style:name="T40" style:parent-style-name="Fonteparág.padrão" style:family="text">
      <style:text-properties fo:font-weight="bold" style:font-weight-asian="bold"/>
    </style:style>
    <style:style style:name="P41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42" style:parent-style-name="Normal" style:family="paragraph">
      <style:paragraph-properties fo:margin-left="0.0625in" fo:margin-right="0.1326in">
        <style:tab-stops/>
      </style:paragraph-properties>
    </style:style>
    <style:style style:name="T43" style:parent-style-name="Fonteparág.padrão" style:family="text">
      <style:text-properties fo:font-weight="bold" style:font-weight-asian="bold"/>
    </style:style>
    <style:style style:name="P44" style:parent-style-name="Normal" style:family="paragraph">
      <style:paragraph-properties fo:margin-left="0.0625in" fo:margin-right="0.1326in">
        <style:tab-stops/>
      </style:paragraph-properties>
    </style:style>
    <style:style style:name="T45" style:parent-style-name="Fonteparág.padrão" style:family="text">
      <style:text-properties fo:font-weight="bold" style:font-weight-asian="bold"/>
    </style:style>
    <style:style style:name="P46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47" style:parent-style-name="Normal" style:family="paragraph">
      <style:paragraph-properties fo:margin-left="0.0625in" fo:margin-right="0.1326in">
        <style:tab-stops/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T49" style:parent-style-name="Fonteparág.padrão" style:family="text">
      <style:text-properties fo:font-weight="bold" style:font-weight-asian="bold"/>
    </style:style>
    <style:style style:name="P50" style:parent-style-name="Normal" style:family="paragraph">
      <style:paragraph-properties fo:margin-left="0.0625in" fo:margin-right="0.1326in">
        <style:tab-stops/>
      </style:paragraph-properties>
    </style:style>
    <style:style style:name="T51" style:parent-style-name="Fonteparág.padrão" style:family="text">
      <style:text-properties fo:font-weight="bold" style:font-weight-asian="bold"/>
    </style:style>
    <style:style style:name="P52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53" style:parent-style-name="Título1" style:family="paragraph">
      <style:paragraph-properties fo:margin-left="0.0625in" fo:margin-right="0.1243in">
        <style:tab-stops/>
      </style:paragraph-properties>
    </style:style>
    <style:style style:name="T54" style:parent-style-name="Fonteparág.padrão" style:family="text">
      <style:text-properties fo:font-weight="normal" style:font-weight-asian="normal"/>
    </style:style>
    <style:style style:name="T55" style:parent-style-name="Fonteparág.padrão" style:family="text">
      <style:text-properties fo:font-weight="normal" style:font-weight-asian="normal"/>
    </style:style>
    <style:style style:name="T56" style:parent-style-name="Fonteparág.padrão" style:family="text">
      <style:text-properties fo:font-weight="normal" style:font-weight-asian="normal"/>
    </style:style>
    <style:style style:name="T57" style:parent-style-name="Fonteparág.padrão" style:family="text">
      <style:text-properties fo:font-weight="normal" style:font-weight-asian="normal"/>
    </style:style>
    <style:style style:name="P58" style:parent-style-name="Normal" style:family="paragraph">
      <style:paragraph-properties fo:text-align="start" fo:margin-bottom="0in" fo:line-height="107%" fo:margin-left="0.025in" fo:margin-right="0in" fo:text-indent="0in">
        <style:tab-stops/>
      </style:paragraph-properties>
    </style:style>
    <style:style style:name="P59" style:parent-style-name="Normal" style:family="paragraph">
      <style:paragraph-properties fo:margin-bottom="0.0069in" fo:margin-left="0.0625in" fo:margin-right="0.1326in">
        <style:tab-stops/>
      </style:paragraph-properties>
    </style:style>
    <style:style style:name="T60" style:parent-style-name="Fonteparág.padrão" style:family="text">
      <style:text-properties fo:font-weight="bold" style:font-weight-asian="bold"/>
    </style:style>
    <style:style style:name="P61" style:parent-style-name="Normal" style:family="paragraph">
      <style:paragraph-properties fo:text-align="start" fo:margin-bottom="0.068in" fo:line-height="107%" fo:margin-left="0.025in" fo:margin-right="0in" fo:text-indent="0in">
        <style:tab-stops/>
      </style:paragraph-properties>
    </style:style>
    <style:style style:name="P62" style:parent-style-name="Normal" style:family="paragraph">
      <style:paragraph-properties fo:margin-left="0.0625in" fo:margin-right="0.1326in">
        <style:tab-stops/>
      </style:paragraph-properties>
    </style:style>
    <style:style style:name="T63" style:parent-style-name="Fonteparág.padrão" style:family="text">
      <style:text-properties fo:font-weight="bold" style:font-weight-asian="bold"/>
    </style:style>
    <style:style style:name="P64" style:parent-style-name="Normal" style:family="paragraph">
      <style:paragraph-properties fo:margin-bottom="0in" fo:margin-left="0.0625in" fo:margin-right="0.1326in">
        <style:tab-stops/>
      </style:paragraph-properties>
    </style:style>
    <style:style style:name="T65" style:parent-style-name="Fonteparág.padrão" style:family="text">
      <style:text-properties fo:font-weight="bold" style:font-weight-asian="bold"/>
    </style:style>
    <style:style style:name="P66" style:parent-style-name="Normal" style:family="paragraph">
      <style:paragraph-properties fo:text-align="start" fo:margin-bottom="0in" fo:line-height="107%" fo:margin-left="0.025in" fo:margin-right="0in" fo:text-indent="0in">
        <style:tab-stops/>
      </style:paragraph-properties>
    </style:style>
    <style:style style:name="P67" style:parent-style-name="Normal" style:family="paragraph">
      <style:paragraph-properties fo:margin-bottom="0in" fo:line-height="99%" fo:margin-left="0.0215in" fo:margin-right="0.0076in">
        <style:tab-stops/>
      </style:paragraph-properties>
    </style:style>
    <style:style style:name="T68" style:parent-style-name="Fonteparág.padrão" style:family="text">
      <style:text-properties fo:font-weight="bold" style:font-weight-asian="bold"/>
    </style:style>
    <style:style style:name="P69" style:parent-style-name="Normal" style:family="paragraph">
      <style:paragraph-properties fo:margin-left="0.0625in" fo:margin-right="0.1326in">
        <style:tab-stops/>
      </style:paragraph-properties>
    </style:style>
    <style:style style:name="T70" style:parent-style-name="Fonteparág.padrão" style:family="text">
      <style:text-properties fo:font-weight="bold" style:font-weight-asian="bold"/>
    </style:style>
    <style:style style:name="P71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72" style:parent-style-name="Normal" style:family="paragraph">
      <style:paragraph-properties fo:text-align="start" fo:margin-bottom="0.0659in" fo:line-height="107%" fo:margin-left="0.0625in" fo:margin-right="0in">
        <style:tab-stops/>
      </style:paragraph-properties>
    </style:style>
    <style:style style:name="T73" style:parent-style-name="Fonteparág.padrão" style:family="text">
      <style:text-properties fo:font-weight="bold" style:font-weight-asian="bold" fo:background-color="#E6E6E6"/>
    </style:style>
    <style:style style:name="P7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75" style:parent-style-name="Título1" style:family="paragraph">
      <style:paragraph-properties fo:margin-left="0.0625in" fo:margin-right="0.1243in">
        <style:tab-stops/>
      </style:paragraph-properties>
    </style:style>
    <style:style style:name="T76" style:parent-style-name="Fonteparág.padrão" style:family="text">
      <style:text-properties fo:font-weight="normal" style:font-weight-asian="normal"/>
    </style:style>
    <style:style style:name="T77" style:parent-style-name="Fonteparág.padrão" style:family="text">
      <style:text-properties fo:font-weight="normal" style:font-weight-asian="normal"/>
    </style:style>
    <style:style style:name="T78" style:parent-style-name="Fonteparág.padrão" style:family="text">
      <style:text-properties fo:font-weight="normal" style:font-weight-asian="normal"/>
    </style:style>
    <style:style style:name="P79" style:parent-style-name="Normal" style:family="paragraph">
      <style:paragraph-properties fo:margin-left="0.0625in" fo:margin-right="0.1326in">
        <style:tab-stops/>
      </style:paragraph-properties>
    </style:style>
    <style:style style:name="T80" style:parent-style-name="Fonteparág.padrão" style:family="text">
      <style:text-properties fo:font-weight="bold" style:font-weight-asian="bold"/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83" style:parent-style-name="Normal" style:family="paragraph">
      <style:paragraph-properties fo:margin-left="0.0625in" fo:margin-right="0.1326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P85" style:parent-style-name="Normal" style:family="paragraph">
      <style:paragraph-properties fo:margin-left="0.0625in" fo:margin-right="0.1326in">
        <style:tab-stops/>
      </style:paragraph-properties>
    </style:style>
    <style:style style:name="T86" style:parent-style-name="Fonteparág.padrão" style:family="text">
      <style:text-properties fo:font-weight="bold" style:font-weight-asian="bold"/>
    </style:style>
    <style:style style:name="P87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88" style:parent-style-name="Normal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89" style:parent-style-name="Fonteparág.padrão" style:family="text">
      <style:text-properties fo:font-weight="bold" style:font-weight-asian="bold" fo:background-color="#E6E6E6"/>
    </style:style>
    <style:style style:name="P90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91" style:parent-style-name="Normal" style:family="paragraph">
      <style:paragraph-properties fo:margin-right="0.1326in"/>
    </style:style>
    <style:style style:name="T92" style:parent-style-name="Fonteparág.padrão" style:family="text">
      <style:text-properties fo:font-weight="bold" style:font-weight-asian="bold"/>
    </style:style>
    <style:style style:name="P93" style:parent-style-name="Normal" style:family="paragraph">
      <style:paragraph-properties fo:margin-left="0.0625in" fo:margin-right="0.1326in">
        <style:tab-stops/>
      </style:paragraph-properties>
    </style:style>
    <style:style style:name="T94" style:parent-style-name="Fonteparág.padrão" style:family="text">
      <style:text-properties fo:font-weight="bold" style:font-weight-asian="bold"/>
    </style:style>
    <style:style style:name="P95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96" style:parent-style-name="Normal" style:family="paragraph">
      <style:paragraph-properties fo:margin-bottom="0.0756in" fo:margin-right="0.1326in"/>
    </style:style>
    <style:style style:name="T97" style:parent-style-name="Fonteparág.padrão" style:family="text">
      <style:text-properties fo:font-weight="bold" style:font-weight-asian="bold"/>
    </style:style>
    <style:style style:name="T98" style:parent-style-name="Fonteparág.padrão" style:family="text">
      <style:text-properties fo:font-weight="bold" style:font-weight-asian="bold"/>
    </style:style>
    <style:style style:name="T99" style:parent-style-name="Fonteparág.padrão" style:family="text">
      <style:text-properties fo:font-weight="bold" style:font-weight-asian="bold"/>
    </style:style>
    <style:style style:name="P100" style:parent-style-name="Normal" style:family="paragraph">
      <style:paragraph-properties fo:margin-left="0.0625in" fo:margin-right="0.1326in">
        <style:tab-stops/>
      </style:paragraph-properties>
    </style:style>
    <style:style style:name="T101" style:parent-style-name="Fonteparág.padrão" style:family="text">
      <style:text-properties fo:font-weight="bold" style:font-weight-asian="bold"/>
    </style:style>
    <style:style style:name="P10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03" style:parent-style-name="Normal" style:family="paragraph">
      <style:paragraph-properties fo:margin-bottom="0.0756in" fo:margin-right="0.1326in"/>
    </style:style>
    <style:style style:name="T104" style:parent-style-name="Fonteparág.padrão" style:family="text">
      <style:text-properties fo:font-weight="bold" style:font-weight-asian="bold"/>
    </style:style>
    <style:style style:name="P105" style:parent-style-name="Normal" style:family="paragraph">
      <style:paragraph-properties fo:margin-left="0.0625in" fo:margin-right="0.1326in">
        <style:tab-stops/>
      </style:paragraph-properties>
    </style:style>
    <style:style style:name="T106" style:parent-style-name="Fonteparág.padrão" style:family="text">
      <style:text-properties fo:font-weight="bold" style:font-weight-asian="bold"/>
    </style:style>
    <style:style style:name="P107" style:parent-style-name="Normal" style:family="paragraph">
      <style:paragraph-properties fo:text-align="start" fo:margin-bottom="0.0687in" fo:line-height="107%" fo:margin-left="0.0659in" fo:margin-right="0in" fo:text-indent="0in">
        <style:tab-stops/>
      </style:paragraph-properties>
    </style:style>
    <style:style style:name="P108" style:parent-style-name="Normal" style:family="paragraph">
      <style:paragraph-properties fo:margin-right="0.1326in"/>
    </style:style>
    <style:style style:name="T109" style:parent-style-name="Fonteparág.padrão" style:family="text">
      <style:text-properties fo:font-weight="bold" style:font-weight-asian="bold"/>
    </style:style>
    <style:style style:name="P110" style:parent-style-name="Normal" style:family="paragraph">
      <style:paragraph-properties fo:margin-left="0.0625in" fo:margin-right="0.1326in">
        <style:tab-stops/>
      </style:paragraph-properties>
    </style:style>
    <style:style style:name="T111" style:parent-style-name="Fonteparág.padrão" style:family="text">
      <style:text-properties fo:font-weight="bold" style:font-weight-asian="bold"/>
    </style:style>
    <style:style style:name="T112" style:parent-style-name="Fonteparág.padrão" style:family="text">
      <style:text-properties fo:font-size="10.5pt" style:font-size-asian="10.5pt"/>
    </style:style>
    <style:style style:name="P113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114" style:parent-style-name="Normal" style:family="paragraph">
      <style:paragraph-properties fo:margin-right="0.1326in"/>
    </style:style>
    <style:style style:name="T115" style:parent-style-name="Fonteparág.padrão" style:family="text">
      <style:text-properties fo:font-weight="bold" style:font-weight-asian="bold"/>
    </style:style>
    <style:style style:name="T116" style:parent-style-name="Fonteparág.padrão" style:family="text">
      <style:text-properties fo:font-style="italic" style:font-style-asian="italic"/>
    </style:style>
    <style:style style:name="T117" style:parent-style-name="Fonteparág.padrão" style:family="text">
      <style:text-properties fo:font-weight="bold" style:font-weight-asian="bold" fo:font-style="italic" style:font-style-asian="italic"/>
    </style:style>
    <style:style style:name="P118" style:parent-style-name="Normal" style:family="paragraph">
      <style:paragraph-properties fo:margin-left="0.0625in" fo:margin-right="0.1326in">
        <style:tab-stops/>
      </style:paragraph-properties>
    </style:style>
    <style:style style:name="T119" style:parent-style-name="Fonteparág.padrão" style:family="text">
      <style:text-properties fo:font-weight="bold" style:font-weight-asian="bold"/>
    </style:style>
    <style:style style:name="P120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21" style:parent-style-name="Normal" style:family="paragraph">
      <style:paragraph-properties fo:margin-right="0.1326in"/>
    </style:style>
    <style:style style:name="T122" style:parent-style-name="Fonteparág.padrão" style:family="text">
      <style:text-properties fo:font-weight="bold" style:font-weight-asian="bold"/>
    </style:style>
    <style:style style:name="T123" style:parent-style-name="Fonteparág.padrão" style:family="text">
      <style:text-properties fo:font-weight="bold" style:font-weight-asian="bold"/>
    </style:style>
    <style:style style:name="P124" style:parent-style-name="Normal" style:family="paragraph">
      <style:paragraph-properties fo:margin-bottom="0.2659in" fo:margin-left="0.0625in" fo:margin-right="0.1326in">
        <style:tab-stops/>
      </style:paragraph-properties>
    </style:style>
    <style:style style:name="T125" style:parent-style-name="Fonteparág.padrão" style:family="text">
      <style:text-properties fo:font-weight="bold" style:font-weight-asian="bold"/>
    </style:style>
    <style:style style:name="T126" style:parent-style-name="Fonteparág.padrão" style:family="text">
      <style:text-properties fo:font-weight="bold" style:font-weight-asian="bold"/>
    </style:style>
    <style:style style:name="P127" style:parent-style-name="Normal" style:family="paragraph">
      <style:paragraph-properties fo:margin-right="0.1326in"/>
    </style:style>
    <style:style style:name="T128" style:parent-style-name="Fonteparág.padrão" style:family="text">
      <style:text-properties fo:font-weight="bold" style:font-weight-asian="bold"/>
    </style:style>
    <style:style style:name="T129" style:parent-style-name="Fonteparág.padrão" style:family="text">
      <style:text-properties fo:font-weight="bold" style:font-weight-asian="bold"/>
    </style:style>
    <style:style style:name="P130" style:parent-style-name="Normal" style:family="paragraph">
      <style:paragraph-properties fo:margin-left="0.0625in" fo:margin-right="0.1326in">
        <style:tab-stops/>
      </style:paragraph-properties>
    </style:style>
    <style:style style:name="T131" style:parent-style-name="Fonteparág.padrão" style:family="text">
      <style:text-properties fo:font-weight="bold" style:font-weight-asian="bold"/>
    </style:style>
    <style:style style:name="P132" style:parent-style-name="Normal" style:family="paragraph">
      <style:paragraph-properties fo:text-align="start" fo:margin-bottom="0.0673in" fo:line-height="107%" fo:margin-left="0.0659in" fo:margin-right="0in" fo:text-indent="0in">
        <style:tab-stops/>
      </style:paragraph-properties>
    </style:style>
    <style:style style:name="P133" style:parent-style-name="Normal" style:family="paragraph">
      <style:paragraph-properties fo:margin-left="0.0625in" fo:margin-right="0.1326in">
        <style:tab-stops/>
      </style:paragraph-properties>
    </style:style>
    <style:style style:name="T134" style:parent-style-name="Fonteparág.padrão" style:family="text">
      <style:text-properties fo:font-weight="bold" style:font-weight-asian="bold"/>
    </style:style>
    <style:style style:name="P135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3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37" style:parent-style-name="Normal" style:family="paragraph">
      <style:paragraph-properties fo:text-align="center" fo:margin-bottom="0.0659in" fo:line-height="107%" fo:margin-right="0.0694in"/>
    </style:style>
    <style:style style:name="T138" style:parent-style-name="Fonteparág.padrão" style:family="text">
      <style:text-properties fo:font-style="italic" style:font-style-asian="italic"/>
    </style:style>
    <style:style style:name="P139" style:parent-style-name="Normal" style:family="paragraph">
      <style:paragraph-properties fo:text-align="center" fo:margin-bottom="0.0659in" fo:line-height="107%" fo:margin-right="0.0722in"/>
    </style:style>
    <style:style style:name="T140" style:parent-style-name="Fonteparág.padrão" style:family="text">
      <style:text-properties fo:font-weight="bold" style:font-weight-asian="bold"/>
    </style:style>
    <style:style style:name="P141" style:parent-style-name="Normal" style:family="paragraph">
      <style:paragraph-properties fo:text-align="center" fo:margin-bottom="0.0659in" fo:line-height="107%" fo:margin-right="0.0659in"/>
    </style:style>
    <style:style style:name="P142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43" style:parent-style-name="Normal" style:family="paragraph">
      <style:paragraph-properties fo:text-align="center" fo:margin-bottom="0.0659in" fo:line-height="107%" fo:margin-right="0.0694in"/>
    </style:style>
    <style:style style:name="T144" style:parent-style-name="Fonteparág.padrão" style:family="text">
      <style:text-properties fo:font-style="italic" style:font-style-asian="italic"/>
    </style:style>
    <style:style style:name="P145" style:parent-style-name="Normal" style:family="paragraph">
      <style:paragraph-properties fo:text-align="center" fo:margin-bottom="0.0659in" fo:line-height="107%" fo:margin-right="0.0791in"/>
    </style:style>
    <style:style style:name="T146" style:parent-style-name="Fonteparág.padrão" style:family="text">
      <style:text-properties fo:font-weight="bold" style:font-weight-asian="bold"/>
    </style:style>
    <style:style style:name="P147" style:parent-style-name="Normal" style:family="paragraph">
      <style:paragraph-properties fo:text-align="center" fo:margin-bottom="0.0659in" fo:line-height="107%" fo:margin-right="0.0722in"/>
    </style:style>
    <style:style style:name="P148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49" style:parent-style-name="Normal" style:family="paragraph">
      <style:paragraph-properties fo:text-align="center" fo:margin-bottom="0.0659in" fo:line-height="107%" fo:margin-right="0.0694in"/>
    </style:style>
    <style:style style:name="T150" style:parent-style-name="Fonteparág.padrão" style:family="text">
      <style:text-properties fo:font-style="italic" style:font-style-asian="italic"/>
    </style:style>
    <style:style style:name="P151" style:parent-style-name="Normal" style:family="paragraph">
      <style:paragraph-properties fo:text-align="center" fo:margin-bottom="0.0659in" fo:line-height="107%" fo:margin-right="0.075in"/>
    </style:style>
    <style:style style:name="T152" style:parent-style-name="Fonteparág.padrão" style:family="text">
      <style:text-properties fo:font-weight="bold" style:font-weight-asian="bold"/>
    </style:style>
    <style:style style:name="P153" style:parent-style-name="Normal" style:family="paragraph">
      <style:paragraph-properties fo:text-align="center" fo:margin-bottom="0.0659in" fo:line-height="107%" fo:margin-right="0.0763in"/>
    </style:style>
    <style:style style:name="P154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55" style:parent-style-name="Normal" style:family="paragraph">
      <style:paragraph-properties fo:text-align="center" fo:margin-bottom="0.0659in" fo:line-height="107%" fo:margin-right="0.0694in"/>
    </style:style>
    <style:style style:name="T156" style:parent-style-name="Fonteparág.padrão" style:family="text">
      <style:text-properties fo:font-style="italic" style:font-style-asian="italic"/>
    </style:style>
    <style:style style:name="P157" style:parent-style-name="Normal" style:family="paragraph">
      <style:paragraph-properties fo:text-align="center" fo:margin-bottom="0.0659in" fo:line-height="107%" fo:margin-right="0.0736in"/>
    </style:style>
    <style:style style:name="T158" style:parent-style-name="Fonteparág.padrão" style:family="text">
      <style:text-properties fo:font-weight="bold" style:font-weight-asian="bold"/>
    </style:style>
    <style:style style:name="P159" style:parent-style-name="Normal" style:family="paragraph">
      <style:paragraph-properties fo:text-align="center" fo:margin-bottom="0.0659in" fo:line-height="107%" fo:margin-right="0.0784in"/>
    </style:style>
    <style:style style:name="P160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61" style:parent-style-name="Normal" style:family="paragraph">
      <style:paragraph-properties fo:text-align="center" fo:margin-bottom="0.0659in" fo:line-height="107%" fo:margin-right="0.0694in"/>
    </style:style>
    <style:style style:name="T162" style:parent-style-name="Fonteparág.padrão" style:family="text">
      <style:text-properties fo:font-style="italic" style:font-style-asian="italic"/>
    </style:style>
    <style:style style:name="P163" style:parent-style-name="Normal" style:family="paragraph">
      <style:paragraph-properties fo:text-align="center" fo:margin-bottom="0.0659in" fo:line-height="107%" fo:margin-right="0.0756in"/>
    </style:style>
    <style:style style:name="T164" style:parent-style-name="Fonteparág.padrão" style:family="text">
      <style:text-properties fo:font-weight="bold" style:font-weight-asian="bold"/>
    </style:style>
    <style:style style:name="P165" style:parent-style-name="Normal" style:family="paragraph">
      <style:paragraph-properties fo:text-align="center" fo:margin-bottom="0.0659in" fo:line-height="107%" fo:margin-right="0.0791in"/>
    </style:style>
    <style:style style:name="P166" style:parent-style-name="Normal" style:family="paragraph">
      <style:paragraph-properties fo:text-align="center" fo:margin-bottom="0.2076in" fo:line-height="107%" fo:margin-left="0in" fo:margin-right="0.0708in" fo:text-indent="0in">
        <style:tab-stops/>
      </style:paragraph-properties>
    </style:style>
    <style:style style:name="P167" style:parent-style-name="Normal" style:family="paragraph">
      <style:paragraph-properties fo:text-align="start" fo:margin-bottom="0.2493in" fo:line-height="100%" fo:margin-left="0.9569in" fo:margin-right="0.0798in">
        <style:tab-stops/>
      </style:paragraph-properties>
    </style:style>
    <style:style style:name="T168" style:parent-style-name="Fonteparág.padrão" style:family="text">
      <style:text-properties fo:font-size="10.5pt" style:font-size-asian="10.5pt"/>
    </style:style>
    <style:style style:name="T169" style:parent-style-name="Fonteparág.padrão" style:family="text">
      <style:text-properties fo:font-weight="bold" style:font-weight-asian="bold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P173" style:parent-style-name="Normal" style:family="paragraph">
      <style:paragraph-properties fo:text-align="start" fo:margin-bottom="0in" fo:line-height="107%" fo:margin-left="0.9604in" fo:margin-right="0in" fo:text-indent="0in">
        <style:tab-stops/>
      </style:paragraph-properties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font-weight="bold" style:font-weight-asian="bold" fo:font-size="10.5pt" style:font-size-asian="10.5pt"/>
    </style:style>
    <style:style style:name="P178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79" style:parent-style-name="Fonteparág.padrão" style:family="text">
      <style:text-properties fo:font-weight="bold" style:font-weight-asian="bold" fo:font-size="10.5pt" style:font-size-asian="10.5pt"/>
    </style:style>
    <style:style style:name="T180" style:parent-style-name="Fonteparág.padrão" style:family="text">
      <style:text-properties fo:font-weight="bold" style:font-weight-asian="bold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P182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font-weight="bold" style:font-weight-asian="bold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font-weight="bold" style:font-weight-asian="bold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P189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90" style:parent-style-name="Fonteparág.padrão" style:family="text">
      <style:text-properties fo:font-size="10.5pt" style:font-size-asian="10.5pt"/>
    </style:style>
    <style:style style:name="T191" style:parent-style-name="Fonteparág.padrão" style:family="text">
      <style:text-properties fo:font-weight="bold" style:font-weight-asian="bold" fo:font-size="10.5pt" style:font-size-asian="10.5pt"/>
    </style:style>
    <style:style style:name="T192" style:parent-style-name="Fonteparág.padrão" style:family="text">
      <style:text-properties fo:font-size="10.5pt" style:font-size-asian="10.5pt"/>
    </style:style>
    <style:style style:name="T193" style:parent-style-name="Fonteparág.padrão" style:family="text">
      <style:text-properties fo:font-weight="bold" style:font-weight-asian="bold" fo:font-size="10.5pt" style:font-size-asian="10.5pt"/>
    </style:style>
    <style:style style:name="T194" style:parent-style-name="Fonteparág.padrão" style:family="text">
      <style:text-properties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P196" style:parent-style-name="Normal" style:family="paragraph">
      <style:paragraph-properties fo:text-align="start" fo:margin-bottom="0.2729in" fo:line-height="100%" fo:margin-left="0.9569in" fo:margin-right="0in">
        <style:tab-stops/>
      </style:paragraph-properties>
    </style:style>
    <style:style style:name="T197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98" style:parent-style-name="Fonteparág.padrão" style:family="text">
      <style:text-properties fo:font-size="10.5pt" style:font-size-asian="10.5pt"/>
    </style:style>
    <style:style style:name="T199" style:parent-style-name="Fonteparág.padrão" style:family="text">
      <style:text-properties fo:font-weight="bold" style:font-weight-asian="bold" fo:font-size="10.5pt" style:font-size-asian="10.5pt"/>
    </style:style>
    <style:style style:name="T200" style:parent-style-name="Fonteparág.padrão" style:family="text">
      <style:text-properties fo:font-size="10.5pt" style:font-size-asian="10.5pt"/>
    </style:style>
    <style:style style:name="T201" style:parent-style-name="Fonteparág.padrão" style:family="text">
      <style:text-properties fo:font-weight="bold" style:font-weight-asian="bold" fo:font-size="10.5pt" style:font-size-asian="10.5pt"/>
    </style:style>
    <style:style style:name="T202" style:parent-style-name="Fonteparág.padrão" style:family="text">
      <style:text-properties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P204" style:parent-style-name="Normal" style:family="paragraph">
      <style:paragraph-properties fo:text-align="start" fo:margin-bottom="0in" fo:line-height="100%" fo:margin-left="0.9569in" fo:margin-right="0in">
        <style:tab-stops/>
      </style:paragraph-properties>
    </style:style>
    <style:style style:name="T205" style:parent-style-name="Fonteparág.padrão" style:family="text">
      <style:text-properties fo:font-size="10.5pt" style:font-size-asian="10.5pt"/>
    </style:style>
    <style:style style:name="P206" style:parent-style-name="Normal" style:family="paragraph">
      <style:paragraph-properties fo:text-align="start" fo:margin-bottom="0.7687in" fo:line-height="100%" fo:margin-left="0.9569in" fo:margin-right="0in">
        <style:tab-stops/>
      </style:paragraph-properties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font-weight="bold" style:font-weight-asian="bold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font-weight="bold" style:font-weight-asian="bold" fo:font-size="10.5pt" style:font-size-asian="10.5pt"/>
    </style:style>
    <style:style style:name="T211" style:parent-style-name="Fonteparág.padrão" style:family="text">
      <style:text-properties fo:font-size="10.5pt" style:font-size-asian="10.5pt"/>
    </style:style>
    <style:style style:name="P212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3513in"/>
        </style:tab-stops>
      </style:paragraph-properties>
    </style:style>
    <style:style style:name="T213" style:parent-style-name="Fonteparág.padrão" style:family="text">
      <style:text-properties fo:font-weight="bold" style:font-weight-asian="bold" fo:font-size="9pt" style:font-size-asian="9pt"/>
    </style:style>
    <style:style style:name="T214" style:parent-style-name="Fonteparág.padrão" style:family="text">
      <style:text-properties fo:font-size="9pt" style:font-size-asian="9pt"/>
    </style:style>
    <style:style style:name="T215" style:parent-style-name="Fonteparág.padrão" style:family="text">
      <style:text-properties fo:font-size="9pt" style:font-size-asian="9pt"/>
    </style:style>
    <style:style style:name="P216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17" style:parent-style-name="Fonteparág.padrão" style:family="text">
      <style:text-properties fo:font-size="9pt" style:font-size-asian="9pt"/>
    </style:style>
    <style:style style:name="T218" style:parent-style-name="Fonteparág.padrão" style:family="text">
      <style:text-properties fo:font-size="9pt" style:font-size-asian="9pt"/>
    </style:style>
    <style:style style:name="P219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20" style:parent-style-name="Fonteparág.padrão" style:family="text">
      <style:text-properties fo:font-size="9pt" style:font-size-asian="9pt"/>
    </style:style>
    <style:style style:name="P221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22" style:parent-style-name="Fonteparág.padrão" style:family="text">
      <style:text-properties fo:font-size="9pt" style:font-size-asian="9pt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3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9a9a9a" draw:opacity="100%" draw:stroke="none"/>
    </style:style>
    <style:style style:family="graphic" style:name="a26">
      <style:graphic-properties draw:fill="solid" draw:fill-color="#eeeeee" draw:opacity="100%" draw:stroke="none"/>
    </style:style>
    <style:style style:family="graphic" style:name="a27">
      <style:graphic-properties draw:fill="solid" draw:fill-color="#9a9a9a" draw:opacity="100%" draw:stroke="none"/>
    </style:style>
    <style:style style:family="graphic" style:name="a28">
      <style:graphic-properties draw:fill="solid" draw:fill-color="#eeeeee" draw:opacity="100%" draw:stroke="none"/>
    </style:style>
    <style:style style:family="graphic" style:name="a29">
      <style:graphic-properties draw:fill="solid" draw:fill-color="#333333" draw:opacity="100%" draw:stroke="none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>
      <style:graphic-properties draw:fill="solid" draw:fill-color="#333333" draw:opacity="100%" draw:stroke="none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 style:parent-style-name="Graphics">
      <style:graphic-properties fo:border="none" fo:background-color="transparent"/>
    </style:style>
    <style:style style:family="graphic" style:name="a35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38ª (SEGUNDA MILÉSIMA OCTINGENTÉSIMA TRIGÉSIMA OITAVA)</text:span></text:p>
      <text:p text:style-name="P10"><text:span text:style-name="T11">REUNIÃO ORDINÁRIA DA DIRETORIA EXECUTIVA DA COMPANHIA DOCAS DO RIO DE JANEIRO</text:span></text:p>
      <text:p text:style-name="P12"><text:span text:style-name="T13"><text:s/></text:span></text:p>
      <text:p text:style-name="P14"><text:span text:style-name="T15">CNPJ 42.266.890/0001-28 NIRE<text:s/></text:span><text:span text:style-name="T16">3330008080-5</text:span></text:p>
      <text:p text:style-name="P17"><text:s/></text:p>
      <text:p text:style-name="P18">No dia vinte e quatro do mês de julho do ano dois mil e vinte e seis, foi realizada, virtualmente, a Segunda<text:s/>Milésima Octingentésima Trigésima Oitava Reunião Ordinária da Diretoria Executiva, sob a presidência de Flavio Vieira da Silva, Diretor-Presidente, contando com a participação de Francisco José de Sousa Diogo, Diretor Administrativo-Financeiro, Ricardo Ganem Leal, Diretor de Gestão Portuária e Fernando Meira Junior, Diretor de Negócios e Sustentabilidade.</text:p>
      <text:p text:style-name="P19"><text:s/></text:p>
      <text:p text:style-name="P20"><text:span text:style-name="T21">ABERTURA DOS TRABALHOS:<text:s/></text:span>O Diretor-Presidente deu por iniciados os trabalhos, passando-se, então, à apreciação dos seguintes itens da<text:s/><text:span text:style-name="T22">ORDEM DO DIA:</text:span></text:p>
      <text:p text:style-name="P23"><text:s/></text:p>
      <text:p text:style-name="P24"><text:span text:style-name="T25">1.<text:s/></text:span><text:span text:style-name="T26">MATÉRIAS PARA DELIBERAÇÃO:</text:span></text:p>
      <text:p text:style-name="P27"><text:s/></text:p>
      <text:h text:style-name="P28" text:outline-level="1">1.1 - Processo SEI 50905.003391/2021-31. Revisão do<text:span text:style-name="T29"><text:s/></text:span>Instrumento Normativo IN. 13.004 - Acesso e<text:s/>Permanência dos Veículos de Cargo no Porto do Rio de Janeiro,<text:s/><text:span text:style-name="T30">que está sob a responsabilidade da GERATE/SUPRIO/DIRGEP. Conforme exp</text:span><text:span text:style-name="T31">osto no sumário executivo (11545718), considerando a interface do tema com as competências da Guarda Portuária, acolhidas suas considerações, a SUPGUA manifestou-se favoravelmente à atualização do IN 13.004 (11466885). Por fim, visando manter atualizado o<text:s/></text:span><text:span text:style-name="T32">normativo, o DIRGEP/SUPRIO encaminha para apreciação a proposta de reedição de atualização do Instrumento Normativo 13.004 - Acesso e Permanência dos Veículos de Carga no Porto do Rio de Janeiro (11471786), após anuência da SUPGES (11483772).</text:span></text:h>
      <text:p text:style-name="P33"><text:span text:style-name="T34">D</text:span><text:span text:style-name="T35">ELIBERAÇÃO:<text:s/></text:span>A DIREXE aprovou a revisão do normativo, nos termos da minuta constante do documento nº 11471786.</text:p>
      <text:p text:style-name="P36"><text:s/></text:p>
      <text:p text:style-name="P37"><text:span text:style-name="T38">1.2 - Processo SEI 50905.001938/2025-98. Termo Aditivo.<text:s/></text:span>Prorrogação do contrato nº 37/2025 (10290710), celebrado com a empresa R6 Instituição de Pagamentos<text:s/>LTDA, referente à prestação de serviços de emissão de cartões eletrônicos para o benefício vale-cultura. A SUBENE elaborou a minuta do 1º termo aditivo (11514510), pelo prazo de 24 (vinte e quatro) meses, a contar de 01/11/2026, no valor total estimado de<text:s/>R$ 794.400,00 (setecentos e noventa e quatro mil e quatrocentos reais), e submeteu à apreciação jurídica que não vislumbrou óbice à prorrogação, desde que atendidas as recomendações constantes do Parecer SUPJUR/GERINC 49 (11482703). Termo de Atendimento às Recomendações Jurídicas (11514677). Matéria encaminhada pelo DIRAFI/SUPTIN para deliberação do colegiado.</text:p>
      <text:p text:style-name="P39"><text:span text:style-name="T40">DELIBERAÇÃO:<text:s/></text:span>A DIREXE aprovou a celebração do 1º Termo Aditivo ao Contrato nº 37/2025.</text:p>
      <text:p text:style-name="P41"><text:s/></text:p>
      <text:soft-page-break/>
      <text:p text:style-name="P42"><text:span text:style-name="T43">1.3 - Processo SEI 50905.002130/2023-66. Termo Aditivo.<text:s/></text:span>Prorrogação do contrato nº 37/2023 (7593070), celebrado com a empresa PRIME CONSULTORIA E ASSESSORIA EMPRESARIAL LTDA, referente à prestação de serviço especializado no gerenciamento de fornecimento de combustíveis. A GERSEG elaborou a minuta do 3º termo aditivo (11538444), para acréscimo de 25% do valor inicial reajustado, no valor de R$ 108.830,00 (cento e oito mil oitocentos e trinta reais), passando o contrato a totalizar, R$ 544.150,00 (quinhentos e quarenta e quatro mil cento e cinquenta reais), e submeteu à apreciação jurídica que não vislumbrou óbice à prorrogação, conforme o Parecer SUPJUR 47 (11542911). Matéria encaminhada pelo DIRAFI/SUPADM para deliberação do colegiado.</text:p>
      <text:p text:style-name="P44"><text:span text:style-name="T45">DELIBERAÇÃO:<text:s/></text:span>A DIREXE aprovou a celebração do 3º Termo Aditivo ao Contrato nº 37/2023.</text:p>
      <text:p text:style-name="P46"><text:s/></text:p>
      <text:p text:style-name="P47"><text:span text:style-name="T48">1.4 - Processo SEI 50905.004464/2026-17.</text:span><text:s/><text:span text:style-name="T49">Ofício nº 23/2026/CORREG.</text:span><text:s/>Finalizado o Processo Administrativo Sancionador nº 50905.005531/2024-59, o Corregedor encaminha as recomendações<text:s/>contidas no Relatório final, conforme descritas no Sumário Executivo (11549507). Matéria encaminhada pelo Corregedor para deliberar sobre a possibilidade de acatar as recomendações da comissão processante.</text:p>
      <text:p text:style-name="P50"><text:span text:style-name="T51">DELIBERAÇÃO:<text:s/></text:span>A DIREXE deliberou por acatar as recomendações da Comissão Processante.</text:p>
      <text:p text:style-name="P52"><text:s/></text:p>
      <text:h text:style-name="P53" text:outline-level="1">1.5 - Processo SEI 50905.004467/2026-51. Ofício nº 27/2026/CORREG.<text:span text:style-name="T54"><text:s/>Finalizada a Sindicância</text:span><text:span text:style-name="T55"><text:s/></text:span><text:span text:style-name="T56">Investigativa nº 50905.001900/2026-04, o Corregedor encaminha as recomendações contidas no</text:span><text:span text:style-name="T57"><text:s/>Relatório Final, conforme descritas no Sumário Executivo (11549883). Matéria encaminhada pelo Corregedor para deliberar sobre a possibilidade de acatar as recomendações da comissão processante</text:span>.</text:h>
      <text:p text:style-name="P58"><text:s/></text:p>
      <text:p text:style-name="P59"><text:span text:style-name="T60">DELIBERAÇÃO:<text:s/></text:span>A DIREXE deliberou por acatar as recomendações<text:s/>da Comissão Processante.</text:p>
      <text:p text:style-name="P61"><text:s/></text:p>
      <text:p text:style-name="P62"><text:span text:style-name="T63">1.6 - Processo SEI 50905.001293/2020-89. Execução de título JP Morgan x PortosRio.</text:span><text:s/>O COAUD encaminha o Parecer COAUD 1 (11549237), por meio do qual conclui que: "O Comitê de Auditoria Estatutário – COAUD aprova, por unanimidade<text:s/>de seus membros, o presente Parecer, por reconhecer que a reclassificação da contingência judicial da condição de risco remoto para perda provável, promovida pela Superintendência Jurídica, constitui evento de elevada materialidade e relevância institucional, impondo tratamento prioritário e tempestivo pela Administração da Companhia. Considerando a urgência da conclusão das Demonstrações Financeiras do exercício de 2025 e a necessidade de assegurar sua fidedignidade, transparência e conformidade com a legislação societária, os pronunciamentos contábeis e as boas práticas de governança, este Comitê recomenda que as áreas executiva, jurídica e contábil permaneçam em atuação prioritária e integrada até a implementação das providências decorrentes da presente manifestação. As medidas relacionadas à avaliação dos reflexos contábeis da reclassificação da contingência, à elaboração das respectivas Notas Explicativas e às comunicações institucionais consideradas necessárias deverão ser conduzidas de forma coordenada<text:s/>e concomitante, em razão da interdependência entre esses procedimentos e de sua essencialidade para a adequada conclusão do processo de elaboração das Demonstrações Financeiras. Por fim, este Comitê ressalta que a submissão das Demonstrações Financeiras aos órgãos competentes para deliberação deverá ser precedida da implementação das providências recomendadas neste Parecer, de modo a assegurar que as demonstrações representem, de forma fidedigna, a situação patrimonial, financeira e jurídica da Companhia,<text:s/>mitigando riscos de natureza contábil, societária, fiscal e de governança. É o parecer. Encaminhem-se os autos ao Conselho de Administração, para conhecimento e deliberação, e à Diretoria Executiva, para adoção das providências que entender cabíveis, no âmbito de suas competências."</text:p>
      <text:p text:style-name="P64"><text:span text:style-name="T65">MANIFESTAÇÃO:<text:s/></text:span>A DIREXE decidiu pela retirada da matéria de pauta até a manifestação do CONFIS no processo, conforme deliberação anterior.</text:p>
      <text:p text:style-name="P66"><text:s/></text:p>
      <text:p text:style-name="P67"><text:span text:style-name="T68">1.7 - Processo SEI 50905.001982/2020-93. Política de Alçadas Decisórias da PortosRio,</text:span><text:s/>instrumento normativo que disciplina os limites de competência e os níveis decisórios no âmbito da Companhia, com vistas à racionalização dos fluxos administrativos e à maior eficiência na tomada de decisões. A proposta foi elaborada a partir de estudos conduzidos por grupo de trabalho, aperfeiçoada pelas áreas técnicas e<text:s/><text:soft-page-break/>administrativas e, posteriormente, aprovada pela Diretoria Executiva e ratificada pelo Conselho de<text:s/>Administração. A matéria retorna à apreciação da DIREXE em razão do requerimento da Superintendência<text:s/>Jurídica – SUPJUR, que, em atendimento ao Despacho 22 da DIREXE (2819ª) (11130174), reitera a necessidade de alteração da Política de Alçadas Decisórias, nos termos do Sumário Executivo (11557951). Dessa forma, o DIRPRE encaminha a matéria para análise e deliberação da Diretoria Executiva, com posterior encaminhamento ao Conselho de Administração para aprovação.</text:p>
      <text:p text:style-name="P69"><text:span text:style-name="T70">DELIBERAÇÃO:<text:s/></text:span>A DIREXE aprovou a revisão da Política de Açadas Decisórias da PortosRio, nos termos do sumário executivo nº 11557951, determinando seu encaminhamento ao CONSAD.</text:p>
      <text:p text:style-name="P71"><text:s/></text:p>
      <text:p text:style-name="P72"><text:span text:style-name="T73">2. MATÉRIAS PARA CONHECIMENTO:</text:span></text:p>
      <text:p text:style-name="P74"><text:s/></text:p>
      <text:h text:style-name="P75" text:outline-level="1">2.1 - Processo SEI 50905.004331/2026-41. OFÍCIO SEI Nº 36974/2026/MF - Assembleia Geral<text:s/>Extraordinária da CDRJ.<text:s/><text:span text:style-name="T76">Matéria encaminhada pelo DIRPRE para conhecimento de que a Procuradoria</text:span><text:span text:style-name="T77"><text:s/></text:span><text:span text:style-name="T78">Geral da Fazenda Nacional – PGFN agendou Assembleia Geral Extraordinária para o dia 4 de agosto de 2026.</text:span></text:h>
      <text:p text:style-name="P79"><text:span text:style-name="T80">M</text:span><text:span text:style-name="T81">ANIFESTAÇÃO:</text:span><text:s/>A DIREXE tomou conhecimento do Ofício encaminhado pela PGFN.</text:p>
      <text:p text:style-name="P82"><text:s/></text:p>
      <text:p text:style-name="P83"><text:span text:style-name="T84">2.2 - Processo SEI 50905.003691/2026-25. Deliberação CONSAD 96/2026.<text:s/></text:span>O CONSAD, em sua 929ª reunião extraordinária, de 14/07/2026, deliberou pela aprovação da proposta de Metas de Gestão do HVM, referente ao 3º trimestre de 2026, na forma da planilha (SEI 11525417).</text:p>
      <text:p text:style-name="P85"><text:span text:style-name="T86">MANIFESTAÇÃO:</text:span><text:s/>A DIREXE tomou conhecimento da Deliberação CONSAD 96/2026.</text:p>
      <text:p text:style-name="P87"><text:s/></text:p>
      <text:list text:style-name="LFO1" text:continue-numbering="true">
        <text:list-item>
          <text:p text:style-name="P88"><text:span text:style-name="T89">EXTRAPAUTAS:</text:span></text:p>
        </text:list-item>
      </text:list>
      <text:p text:style-name="P90"><text:s/></text:p>
      <text:list text:style-name="LFO1" text:continue-numbering="true">
        <text:list-item>
          <text:list>
            <text:list-item>
              <text:p text:style-name="P91"><text:span text:style-name="T92">- Processo SEI 50905.002102/2024-20. Processo JP Morgan x Registros Contábeis.<text:s/></text:span>Apresentação da GERCOT dos impactos contábeis provenientes da mudança na probabilidade de perda de remota para provável no processo nº 0005985-83.1997.4.02.5101, movido pelo Banco JP Morgan, cujo montante é de R$ 891.529.483,56 (oitocentos e noventa e um milhões quinhentos e vinte e nove mil quatrocentos e oitenta e três reais e cinquenta e seis centavos). Considerando as informações constantes do sumário executivo (11565037), o DIRAFI/SUPFIN encaminha a matéria para conhecimento da DIREXE, com posterior envio ao CONSAD, CONFIS e COAUD.</text:p>
            </text:list-item>
          </text:list>
        </text:list-item>
      </text:list>
      <text:p text:style-name="P93"><text:span text:style-name="T94">MANIFESTAÇÃO:</text:span><text:s/>A DIREXE tomou conhecimento das informações encaminhadas e determinou o envio do processo ao CONSAD, CONFIS e COAUD.</text:p>
      <text:p text:style-name="P95"><text:s/></text:p>
      <text:list text:style-name="LFO1" text:continue-numbering="true">
        <text:list-item>
          <text:list>
            <text:list-item>
              <text:p text:style-name="P96"><text:span text:style-name="T97">- Processo SEI 50905.005633/2023-93. Balanço Patrimonial e demais Demonstrações Contábeis do</text:span><text:span text:style-name="T98"><text:s/>exercício de 2025 e o respectivo Relatório Preliminar da Auditoria Independente, bem como o Relatório Anual da Administração 2025 (11569545).<text:s/></text:span>Matéria encaminhada pelo DIRAFI/DIRPRE para deliberação do colegiado e posterior envio ao<text:span text:style-name="T99"><text:s/></text:span>CONSAD, CONFIS e COAUD.</text:p>
            </text:list-item>
          </text:list>
        </text:list-item>
      </text:list>
      <text:p text:style-name="P100"><text:span text:style-name="T101">DELIBERAÇÃO:<text:s/></text:span>A DIREXE tomou conhecimento do Relatório Preliminar da Auditoria Independente e aprovou as Demonstrações Financeiras do Exercício 2025 e o Relatório Anual da Administração 2025, determinando o encaminhamento do processo ao CONSAD, CONFIS e COAUD.</text:p>
      <text:p text:style-name="P102"><text:s/></text:p>
      <text:list text:style-name="LFO1" text:continue-numbering="true">
        <text:list-item>
          <text:list>
            <text:list-item>
              <text:p text:style-name="P103"><text:span text:style-name="T104">- Processo SEI 50905.003765/2026-23. Aprovação da versão final do Relatório Anual/Relato Integrado 2025 (11569650).<text:s/></text:span>Matéria encaminhada pelo DIRPRE para deliberação do colegiado e posterior envio ao CONSAD.</text:p>
            </text:list-item>
          </text:list>
        </text:list-item>
      </text:list>
      <text:p text:style-name="P105"><text:span text:style-name="T106">DELIBERAÇÃO:<text:s/></text:span>A DIREXE aprovou a versão final do Relatório Anual/Relato Integrado 2025, nos termos do documento SEI nº 11569650, determinando seu encaminhamento ao CONSAD.</text:p>
      <text:soft-page-break/>
      <text:p text:style-name="P107"><text:s/></text:p>
      <text:list text:style-name="LFO1" text:continue-numbering="true">
        <text:list-item>
          <text:list>
            <text:list-item>
              <text:p text:style-name="P108"><text:span text:style-name="T109">- Processo SEI 50905.005854/2025-23. Alteração Regimento Interno - DIRGEP (10278439).<text:s/></text:span>Trata-se de<text:s/>proposta de alteração do organograma da Diretoria de Gestão Portuária, consistente na transferência da subordinação da CONRIO, atualmente vinculada à Superintendência de Gestão Portuária do Rio de Janeiro e Niterói – SUPRIO, para a Superintendência de Engenharia – SUPENG, com a correspondente adequação do Regimento Interno da Companhia. Após informações constantes do sumário executivo (10918870), o DIRPRE encaminha a matéria para deliberação do colegiado.</text:p>
            </text:list-item>
          </text:list>
        </text:list-item>
      </text:list>
      <text:p text:style-name="P110"><text:span text:style-name="T111">DELIBERAÇÃO:<text:s/></text:span>A DIREXE aprovou a proposta de alteração do organograma da Diretoria de Gestão Portuária, nos termos constantes do documento SEI nº<text:s/><text:span text:style-name="T112">10278439.</text:span></text:p>
      <text:p text:style-name="P113"><text:s/></text:p>
      <text:list text:style-name="LFO1" text:continue-numbering="true">
        <text:list-item>
          <text:list>
            <text:list-item>
              <text:p text:style-name="P114"><text:span text:style-name="T115">- Processo SEI 50905.000179/2024-65. Termo Aditivo.<text:s/></text:span>Prorrogação do contrato nº 28/2024 (8457139), celebrado com a empresa FOCO SERVIÇOS ESPECIALIZADOS<text:s/>LTDA-ME, referente à<text:s/><text:span text:style-name="T116">prestação dos serviços de recepção, copeiragem e entrega interna de documentos para a PortosRio</text:span><text:span text:style-name="T117">.<text:s/></text:span>A GERSEG elaborou a minuta do 2º termo aditivo (11548881), referente à prorrogação por mais 6 (seis) meses, a partir de 29/07/2026, no<text:s/>valor de R$ 242.246,09 (duzentos e quarenta e dois mil duzentos e quarenta e seis reais e nove centavos), e submeteu à apreciação jurídica que não vislumbrou óbice à prorrogação, conforme o Parecer SUPJUR 49 (11555727) e seu Termo de Retificação (11565041). Matéria encaminhada pelo DIRAFI/SUPADM para deliberação do colegiado.</text:p>
            </text:list-item>
          </text:list>
        </text:list-item>
      </text:list>
      <text:p text:style-name="P118"><text:span text:style-name="T119">DELIBERAÇÃO:<text:s/></text:span>A DIREXE aprovou a celebração do 2º termo aditivo ao Contrato nº 28/2024.</text:p>
      <text:p text:style-name="P120"><text:s/></text:p>
      <text:list text:style-name="LFO1" text:continue-numbering="true">
        <text:list-item>
          <text:list>
            <text:list-item>
              <text:p text:style-name="P121"><text:span text:style-name="T122">- Processo SEI 50905.002357/2026-54. Atendimento à Deliberação CONSAD nº 98/2026<text:s/></text:span><text:span text:style-name="T123">e autorização de celebração de termo aditivo ao Contrato 19/2026.<text:s/></text:span>Trata-se do atendimento à Deliberação nº 98/2026/CONSAD/PORTOSRIO (11571054), na qual o Conselho de Administração solicitou à DIREXE adequações e justificativas referentes ao Contrato nº 19/2026. A respeito da demanda, a Superintendência Jurídica manifestou-se por meio do Despacho nº 265/2026/SUPJUR/DIRPRE (11572165), apresentando justificativa e a minuta do termo aditivo (11572743) necessária ao cumprimento do item 2 da citada deliberação. Matéria encaminhada pelo DIRPRE/SUPJUR para ciência das justificativas apresentadas pela Superintendência Jurídica em atendimento à Deliberação CONSAD nº 98/2026 (11571054) e autorização da celebração do 1º (primeiro) termo aditivo ao Contrato 19/2026.</text:p>
            </text:list-item>
          </text:list>
        </text:list-item>
      </text:list>
      <text:p text:style-name="P124"><text:span text:style-name="T125">DELI</text:span><text:span text:style-name="T126">BERAÇÃO:<text:s/></text:span>A DIREXE tomou conhecimento da manifestação da Superintendência Jurídica e aprovou a celebração do 1º (primeiro) termo aditivo ao Contrato 19/2026.</text:p>
      <text:list text:style-name="LFO1" text:continue-numbering="true">
        <text:list-item>
          <text:list>
            <text:list-item>
              <text:p text:style-name="P127"><text:span text:style-name="T128">- Processo SEI 50905.004562/2026-54. Contratação emergencial de empresa especializada para a demoli</text:span><text:span text:style-name="T129">ção, descomissionamento e destinação adequada das estruturas de concreto existentes na área do antigo terminal ITG03, no Porto de Itaguaí.<text:s/></text:span>Despacho SUPITA 131 (11573625). Considerando as informações constantes do sumário executivo (11574991) e do Despacho<text:s/>776 (11575096), o DIRGEP submete a matéria à deliberação do colegiado para aprovação da contratação emergencial, autorização para exceção ao PLABS 2026 e instituição da Equipe de Planejamento.</text:p>
            </text:list-item>
          </text:list>
        </text:list-item>
      </text:list>
      <text:p text:style-name="P130"><text:span text:style-name="T131">DELIBERAÇÃO:<text:s/></text:span>A DIREXE autorizou o prosseguimento da contratação<text:s/>emergencial e a instituição da equipe de planejamento, considerando as informações prestadas pelas áreas técnicas SUPITA/DIRGEP, e registrou a necessidade de observância dos normativos da PortosRio.</text:p>
      <text:p text:style-name="P132"><text:s/></text:p>
      <text:p text:style-name="P133"><text:span text:style-name="T134">ENCERRAMENTO DOS TRABALHOS.<text:s/></text:span>Como nada mais houvesse a<text:s/>ser dito, o Presidente deu por encerrada esta reunião, tendo sido lavrada a presente ata que, lida e achada conforme, segue assinada por todos os Diretores participantes.</text:p>
      <text:p text:style-name="P135"><text:s/></text:p>
      <text:p text:style-name="P136"><text:s/></text:p>
      <text:p text:style-name="P137"><text:span text:style-name="T138">(assinado eletronicamente)</text:span></text:p>
      <text:soft-page-break/>
      <text:p text:style-name="P139"><text:span text:style-name="T140">FLAVIO VIEIRA DA SILVA</text:span></text:p>
      <text:p text:style-name="P141">Diretor-Presidente</text:p>
      <text:p text:style-name="P142"><text:s/></text:p>
      <text:p text:style-name="P143"><text:span text:style-name="T144">(assinado eletronicamente)</text:span></text:p>
      <text:p text:style-name="P145"><text:span text:style-name="T146">FRANCISCO JOSÉ DE SOUSA DIOGO</text:span></text:p>
      <text:p text:style-name="P147">Diretor Administrativo-Financeiro</text:p>
      <text:p text:style-name="P148"><text:s/></text:p>
      <text:p text:style-name="P149"><text:span text:style-name="T150">(assinado eletronicamente)</text:span></text:p>
      <text:p text:style-name="P151"><text:span text:style-name="T152">RICARDO GANEM LEAL</text:span></text:p>
      <text:p text:style-name="P153">Diretor de Gestão Portuária</text:p>
      <text:p text:style-name="P154"><text:s/></text:p>
      <text:p text:style-name="P155"><text:span text:style-name="T156">(assinado eletronicamente)</text:span></text:p>
      <text:p text:style-name="P157"><text:span text:style-name="T158">FERNANDO MEIRA JUNIOR</text:span></text:p>
      <text:p text:style-name="P159">Diretor de Negócios e Sustentabilidade</text:p>
      <text:p text:style-name="P160"><text:s/></text:p>
      <text:p text:style-name="P161"><text:span text:style-name="T162">(assinado eletronicamente)</text:span></text:p>
      <text:p text:style-name="P163"><text:span text:style-name="T164">ZAHARA PUGA ARAUJO</text:span></text:p>
      <text:p text:style-name="P165">Supervisora de Órgãos Colegiados</text:p>
      <text:p text:style-name="P166"><text:s/></text:p>
      <text:p text:style-name="P167"><text:span text:style-name="T168">Documento assinado eletronicamente por<text:s/></text:span><text:span text:style-name="T169">Flavio Vieira da Silva</text:span><text:span text:style-name="T170">,<text:s/></text:span><text:span text:style-name="T171">Diretor Presidente</text:span><text:span text:style-name="T172">, em 27/07/2026, às 21:27, conforme horário oficial de Brasília, com fundamento no art. 3°, inciso V, da Portaria nº 446/2015 do Ministério dos Transportes.</text:span></text:p>
      <text:p text:style-name="P173"><text:span text:style-name="T174">Documento assinado eletronicamente por<text:s/></text:span><text:span text:style-name="T175">Fernando Meira Júnior</text:span><text:span text:style-name="T176">,<text:s/></text:span><text:span text:style-name="T177">Diretor de Negócios e</text:span></text:p>
      <text:p text:style-name="P178"><text:span text:style-name="T179">Sustentabilidad</text:span><text:span text:style-name="T180">e</text:span><text:span text:style-name="T181">, em 27/07/2026, às 21:46, conforme horário oficial de Brasília, com fundamento no art. 3°, inciso V, da Portaria nº 446/2015 do Ministério dos Transportes.</text:span></text:p>
      <text:p text:style-name="P182"><text:span text:style-name="T183">Documento assinado eletronicamente por<text:s/></text:span><text:span text:style-name="T184">Ricardo Ganem Leal</text:span><text:span text:style-name="T185">,<text:s/></text:span><text:span text:style-name="T186">Diretor de Gestão Portuária</text:span><text:span text:style-name="T187">, em 28/07/2</text:span><text:span text:style-name="T188">026, às 08:48, conforme horário oficial de Brasília, com fundamento no art. 3°, inciso V, da Portaria nº 446/2015 do Ministério dos Transportes.</text:span></text:p>
      <text:p text:style-name="P189"><text:span text:style-name="T190">Documento assinado eletronicamente por<text:s/></text:span><text:span text:style-name="T191">FRANCISCO JOSÉ DE SOUSA DIOGO</text:span><text:span text:style-name="T192">,<text:s/></text:span><text:span text:style-name="T193">Diretor Administrativo Financeiro</text:span><text:span text:style-name="T194">, em 28/</text:span><text:span text:style-name="T195">07/2026, às 10:46, conforme horário oficial de Brasília, com fundamento no art. 3°, inciso V, da Portaria nº 446/2015 do Ministério dos Transportes.</text:span></text:p>
      <text:p text:style-name="P196"><text:span text:style-name="T197"><draw:g draw:z-index="251658240" draw:name="Group 7232" draw:id="id38" draw:style-name="a39" text:anchor-type="paragraph"><svg:title/><svg:desc/><draw:custom-shape svg:x="-0.01656in" svg:y="-3.26749in" svg:width="7.30315in" svg:height="0.00828in" draw:id="id0" draw:style-name="a1" draw:name="Shape 1002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3.25921in" svg:width="7.30315in" svg:height="0.00828in" draw:id="id1" draw:style-name="a2" draw:name="Shape 1003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3.26749in" svg:width="0.00828in" svg:height="0.01656in" draw:id="id2" draw:style-name="a3" draw:name="Shape 1004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3.26749in" svg:width="0.00828in" svg:height="0.01656in" draw:id="id3" draw:style-name="a4" draw:name="Shape 1005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2.49743in" svg:width="7.30315in" svg:height="0.00828in" draw:id="id4" draw:style-name="a5" draw:name="Shape 1006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2.48915in" svg:width="7.30315in" svg:height="0.00828in" draw:id="id5" draw:style-name="a6" draw:name="Shape 1007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2.49743in" svg:width="0.00828in" svg:height="0.01656in" draw:id="id6" draw:style-name="a7" draw:name="Shape 1008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2.49743in" svg:width="0.00828in" svg:height="0.01656in" draw:id="id7" draw:style-name="a8" draw:name="Shape 1009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1.72737in" svg:width="7.30315in" svg:height="0.00828in" draw:id="id8" draw:style-name="a9" draw:name="Shape 1010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1.71909in" svg:width="7.30315in" svg:height="0.00828in" draw:id="id9" draw:style-name="a10" draw:name="Shape 101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2737in" svg:width="0.00828in" svg:height="0.01656in" draw:id="id10" draw:style-name="a11" draw:name="Shape 1012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37in" svg:width="0.00828in" svg:height="0.01656in" draw:id="id11" draw:style-name="a12" draw:name="Shape 1013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31in" svg:width="7.30315in" svg:height="0.00828in" draw:id="id12" draw:style-name="a13" draw:name="Shape 1014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4903in" svg:width="7.30315in" svg:height="0.00828in" draw:id="id13" draw:style-name="a14" draw:name="Shape 1015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5731in" svg:width="0.00828in" svg:height="0.01656in" draw:id="id14" draw:style-name="a15" draw:name="Shape 1016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31in" svg:width="0.00828in" svg:height="0.01656in" draw:id="id15" draw:style-name="a16" draw:name="Shape 1017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25in" svg:width="7.30315in" svg:height="0.00828in" draw:id="id16" draw:style-name="a17" draw:name="Shape 1018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17" draw:style-name="a18" draw:name="Shape 1019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25in" svg:width="0.00828in" svg:height="0.01656in" draw:id="id18" draw:style-name="a19" draw:name="Shape 1020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19" draw:style-name="a20" draw:name="Shape 1021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20" draw:style-name="a21" draw:name="Shape 1022"><svg:title/><svg:desc/><draw:enhanced-geometry draw:type="non-primitive" svg:viewBox="0 0 6677997 7570" draw:enhanced-path="M 0 0 L 6677997 0 6670426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9109in" svg:width="7.30315in" svg:height="0.00828in" draw:id="id21" draw:style-name="a22" draw:name="Shape 1023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81in" svg:width="0.00828in" svg:height="0.01656in" draw:id="id22" draw:style-name="a23" draw:name="Shape 1024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81in" svg:width="0.00828in" svg:height="0.01656in" draw:id="id23" draw:style-name="a24" draw:name="Shape 1025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0828in" svg:y="1.58471in" svg:width="7.28659in" svg:height="0.00828in" draw:id="id24" draw:style-name="a25" draw:name="Shape 1026"><svg:title/><svg:desc/><draw:enhanced-geometry draw:type="non-primitive" svg:viewBox="0 0 6662854 7570" draw:enhanced-path="M 0 0 L 6662854 0 6655282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0"/><draw:equation draw:name="f8" draw:formula="0 / ?f6"/><draw:equation draw:name="f9" draw:formula="6662854 / ?f6"/><draw:equation draw:name="f10" draw:formula="0 / ?f7"/><draw:equation draw:name="f11" draw:formula="7570 / ?f7"/></draw:enhanced-geometry></draw:custom-shape><draw:custom-shape svg:x="-0.00828in" svg:y="1.59299in" svg:width="7.28659in" svg:height="0.00828in" draw:id="id25" draw:style-name="a26" draw:name="Shape 1027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1.58471in" svg:width="0.00828in" svg:height="0.01656in" draw:id="id26" draw:style-name="a27" draw:name="Shape 1028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003in" svg:y="1.58471in" svg:width="0.00828in" svg:height="0.01656in" draw:id="id27" draw:style-name="a28" draw:name="Shape 1029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in" svg:y="1.84968in" svg:width="7.27003in" svg:height="0.01in" draw:id="id28" draw:style-name="a29" draw:name="Shape 8246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1.86624in" svg:width="7.27003in" svg:height="0.01in" draw:id="id29" draw:style-name="a30" draw:name="Shape 8247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30" draw:style-name="a31" draw:name="Picture 1048" svg:x="0.00828in" svg:y="-3.18469in" svg:width="0.9191in" svg:height="0.62102in" style:rel-width="scale" style:rel-height="scale"><draw:image xlink:href="media/image2.jpg" xlink:type="simple" xlink:show="embed" xlink:actuate="onLoad"/><svg:title/><svg:desc/></draw:frame><draw:frame draw:id="id31" draw:style-name="a32" draw:name="Picture 1057" svg:x="0.00828in" svg:y="-2.41463in" svg:width="0.9191in" svg:height="0.62102in" style:rel-width="scale" style:rel-height="scale"><draw:image xlink:href="media/image2.jpg" xlink:type="simple" xlink:show="embed" xlink:actuate="onLoad"/><svg:title/><svg:desc/></draw:frame><draw:frame draw:id="id32" draw:style-name="a33" draw:name="Picture 1066" svg:x="0.00828in" svg:y="-1.64457in" svg:width="0.9191in" svg:height="0.62102in" style:rel-width="scale" style:rel-height="scale"><draw:image xlink:href="media/image2.jpg" xlink:type="simple" xlink:show="embed" xlink:actuate="onLoad"/><svg:title/><svg:desc/></draw:frame><draw:frame draw:id="id33" draw:style-name="a34" draw:name="Picture 1075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34" draw:style-name="a35" draw:name="Picture 1084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35" draw:style-name="a36" draw:name="Picture 1093" svg:x="0.00828in" svg:y="0.66561in" svg:width="0.88598in" svg:height="0.88598in" style:rel-width="scale" style:rel-height="scale"><draw:image xlink:href="media/image3.jpg" xlink:type="simple" xlink:show="embed" xlink:actuate="onLoad"/><svg:title/><svg:desc/></draw:frame><draw:frame draw:id="id36" draw:style-name="a37" draw:name="Picture 1103" svg:x="0in" svg:y="1.89108in" svg:width="2.59171in" svg:height="0.30637in" style:rel-width="scale" style:rel-height="scale"><draw:image xlink:href="media/image4.jpg" xlink:type="simple" xlink:show="embed" xlink:actuate="onLoad"/><svg:title/><svg:desc/></draw:frame><draw:frame draw:id="id37" draw:style-name="a38" draw:name="Picture 1107" svg:x="5.88723in" svg:y="1.89108in" svg:width="1.3828in" svg:height="0.30637in" style:rel-width="scale" style:rel-height="scale"><draw:image xlink:href="media/image5.jpg" xlink:type="simple" xlink:show="embed" xlink:actuate="onLoad"/><svg:title/><svg:desc/></draw:frame></draw:g></text:span><text:span text:style-name="T198">Documento assinado eletronicamente por<text:s/></text:span><text:span text:style-name="T199">Zahara Puga Araujo</text:span><text:span text:style-name="T200">,<text:s/></text:span><text:span text:style-name="T201">Supervisor</text:span><text:span text:style-name="T202">, em 28/07/2026, às 11:19, conforme h</text:span><text:span text:style-name="T203">orário oficial de Brasília, com fundamento no art. 3°, inciso V, da Portaria nº 446/2015 do Ministério dos Transportes.</text:span></text:p>
      <text:p text:style-name="P204"><text:span text:style-name="T205">A autenticidade deste documento pode ser conferida no site https://sei.transportes.gov.br/sei/controlador_externo.php?</text:span></text:p>
      <text:p text:style-name="P206"><text:span text:style-name="T207">acao=documento_conferir&amp;acao_origem=documento_conferir&amp;lang=pt_BR&amp;id_orgao_acesso_externo=0, informando o código verificador<text:s/></text:span><text:span text:style-name="T208">11581507</text:span><text:span text:style-name="T209"><text:s/>e o código CRC<text:s/></text:span><text:span text:style-name="T210">2BBA4140</text:span><text:span text:style-name="T211">.</text:span></text:p>
      <text:p text:style-name="P212"><text:span text:style-name="T213">Referência:</text:span><text:span text:style-name="T214"><text:s/>Processo nº 50905.000020/2026-11</text:span><text:span text:style-name="T215"><text:tab/>SEI nº 11581507</text:span></text:p>
      <text:soft-page-break/>
      <text:p text:style-name="P216"><text:span text:style-name="T217">Rua Dom Gerardo 35, 10º andar - Edif</text:span><text:span text:style-name="T218">ício Sede - Bairro Centro</text:span></text:p>
      <text:p text:style-name="P219"><text:span text:style-name="T220">Rio de Janeiro/RJ, CEP 20090-905</text:span></text:p>
      <text:p text:style-name="P221"><text:span text:style-name="T222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0069in" fo:line-height="103%" fo:margin-left="0.072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.075in" fo:line-height="103%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3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1LVL3" style:num-format="i">
        <style:list-level-properties text:space-before="0.7736in" text:min-label-width="0in" text:list-level-position-and-space-mode="label-alignment">
          <style:list-level-label-alignment text:label-followed-by="listtab" fo:margin-left="0.7736in" fo:text-indent="0in"/>
        </style:list-level-properties>
      </text:list-level-style-number>
      <text:list-level-style-number text:level="4" text:style-name="WW_CharLFO1LVL4" style:num-format="1">
        <style:list-level-properties text:space-before="1.2736in" text:min-label-width="0in" text:list-level-position-and-space-mode="label-alignment">
          <style:list-level-label-alignment text:label-followed-by="listtab" fo:margin-left="1.273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736in" text:min-label-width="0in" text:list-level-position-and-space-mode="label-alignment">
          <style:list-level-label-alignment text:label-followed-by="listtab" fo:margin-left="1.7736in" fo:text-indent="0in"/>
        </style:list-level-properties>
      </text:list-level-style-number>
      <text:list-level-style-number text:level="6" text:style-name="WW_CharLFO1LVL6" style:num-format="i">
        <style:list-level-properties text:space-before="2.2736in" text:min-label-width="0in" text:list-level-position-and-space-mode="label-alignment">
          <style:list-level-label-alignment text:label-followed-by="listtab" fo:margin-left="2.2736in" fo:text-indent="0in"/>
        </style:list-level-properties>
      </text:list-level-style-number>
      <text:list-level-style-number text:level="7" text:style-name="WW_CharLFO1LVL7" style:num-format="1">
        <style:list-level-properties text:space-before="2.7736in" text:min-label-width="0in" text:list-level-position-and-space-mode="label-alignment">
          <style:list-level-label-alignment text:label-followed-by="listtab" fo:margin-left="2.773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736in" text:min-label-width="0in" text:list-level-position-and-space-mode="label-alignment">
          <style:list-level-label-alignment text:label-followed-by="listtab" fo:margin-left="3.2736in" fo:text-indent="0in"/>
        </style:list-level-properties>
      </text:list-level-style-number>
      <text:list-level-style-number text:level="9" text:style-name="WW_CharLFO1LVL9" style:num-format="i">
        <style:list-level-properties text:space-before="3.7736in" text:min-label-width="0in" text:list-level-position-and-space-mode="label-alignment">
          <style:list-level-label-alignment text:label-followed-by="listtab" fo:margin-left="3.7736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888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38ª - 24/07/26 (11581507) <text:s text:c="8"/>SEI 50905.000020/2026-11 / pg.<text:s/></text:span><text:span text:style-name="T4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7-29T13:01:00Z</meta:creation-date>
    <dc:date>2026-07-29T13:01:00Z</dc:date>
    <meta:template xlink:href="Normal" xlink:type="simple"/>
    <meta:editing-cycles>2</meta:editing-cycles>
    <meta:editing-duration>PT540S</meta:editing-duration>
    <meta:document-statistic meta:page-count="6" meta:paragraph-count="31" meta:word-count="2481" meta:character-count="15852" meta:row-count="111" meta:non-whitespace-character-count="13402"/>
  </office:meta>
</office:document-meta>
</file>