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start" fo:margin-bottom="0.0756in" fo:line-height="107%" fo:margin-left="2.4673in" fo:margin-right="0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/>
    </style:style>
    <style:style style:name="P6" style:parent-style-name="Normal" style:family="paragraph">
      <style:paragraph-properties fo:text-align="center" fo:margin-bottom="0.1527in" fo:line-height="107%" fo:margin-left="0in" fo:margin-right="0.0111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center" fo:margin-bottom="0.1645in" fo:line-height="102%" fo:margin-right="0.0062in"/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527in" fo:line-height="107%" fo:margin-left="0in" fo:margin-right="0.0097in" fo:text-indent="0in">
        <style:tab-stops/>
      </style:paragraph-properties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Título1" style:family="paragraph">
      <style:paragraph-properties fo:margin-bottom="0.1451in" fo:margin-right="0.0111in"/>
    </style:style>
    <style:style style:name="P13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4" style:parent-style-name="Normal" style:family="paragraph">
      <style:paragraph-properties fo:margin-left="0.0625in" fo:margin-right="0.0631in">
        <style:tab-stops/>
      </style:paragraph-properties>
    </style:style>
    <style:style style:name="P15" style:parent-style-name="Normal" style:family="paragraph">
      <style:paragraph-properties fo:text-align="start" fo:margin-bottom="0.0666in" fo:line-height="107%" fo:margin-left="0.0659in" fo:margin-right="0in" fo:text-indent="0in">
        <style:tab-stops/>
      </style:paragraph-properties>
    </style:style>
    <style:style style:name="P16" style:parent-style-name="Normal" style:family="paragraph">
      <style:paragraph-properties fo:margin-left="0.0625in" fo:margin-right="0.0631in">
        <style:tab-stops/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T18" style:parent-style-name="Fonteparág.padrão" style:family="text">
      <style:text-properties fo:font-weight="bold" style:font-weight-asian="bold"/>
    </style:style>
    <style:style style:name="P19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20" style:parent-style-name="Normal" style:family="paragraph">
      <style:paragraph-properties fo:margin-bottom="0in" fo:margin-left="0.0625in" fo:margin-right="0.0631in">
        <style:tab-stops/>
      </style:paragraph-properties>
    </style:style>
    <style:style style:name="T21" style:parent-style-name="Fonteparág.padrão" style:family="text">
      <style:text-properties fo:font-weight="bold" style:font-weight-asian="bold"/>
    </style:style>
    <style:style style:name="T22" style:parent-style-name="Fonteparág.padrão" style:family="text">
      <style:text-properties fo:font-weight="bold" style:font-weight-asian="bold"/>
    </style:style>
    <style:style style:name="P23" style:parent-style-name="Normal" style:family="paragraph">
      <style:paragraph-properties fo:margin-left="0.0625in" fo:margin-right="0.0631in">
        <style:tab-stops/>
      </style:paragraph-properties>
    </style:style>
    <style:style style:name="T24" style:parent-style-name="Fonteparág.padrão" style:family="text">
      <style:text-properties fo:font-weight="bold" style:font-weight-asian="bold"/>
    </style:style>
    <style:style style:name="P25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26" style:parent-style-name="Título2" style:family="paragraph">
      <style:paragraph-properties fo:text-align="justify"/>
    </style:style>
    <style:style style:name="T27" style:parent-style-name="Fonteparág.padrão" style:family="text">
      <style:text-properties fo:font-weight="normal" style:font-weight-asian="normal"/>
    </style:style>
    <style:style style:name="T28" style:parent-style-name="Fonteparág.padrão" style:family="text">
      <style:text-properties fo:font-weight="normal" style:font-weight-asian="normal"/>
    </style:style>
    <style:style style:name="T29" style:parent-style-name="Fonteparág.padrão" style:family="text">
      <style:text-properties fo:font-weight="normal" style:font-weight-asian="normal"/>
    </style:style>
    <style:style style:name="P30" style:parent-style-name="Normal" style:family="paragraph">
      <style:paragraph-properties fo:margin-left="0.0625in" fo:margin-right="0.0631in">
        <style:tab-stops/>
      </style:paragraph-properties>
    </style:style>
    <style:style style:name="P31" style:parent-style-name="Normal" style:family="paragraph">
      <style:paragraph-properties fo:margin-left="0.0625in" fo:margin-right="0.0631in">
        <style:tab-stops/>
      </style:paragraph-properties>
    </style:style>
    <style:style style:name="T32" style:parent-style-name="Fonteparág.padrão" style:family="text">
      <style:text-properties fo:font-weight="bold" style:font-weight-asian="bold"/>
    </style:style>
    <style:style style:name="P33" style:parent-style-name="Normal" style:family="paragraph">
      <style:paragraph-properties fo:text-align="start" fo:margin-bottom="0.0673in" fo:line-height="107%" fo:margin-left="0.0659in" fo:margin-right="0in" fo:text-indent="0in">
        <style:tab-stops/>
      </style:paragraph-properties>
    </style:style>
    <style:style style:name="P34" style:parent-style-name="Normal" style:family="paragraph">
      <style:paragraph-properties fo:margin-left="0.0625in" fo:margin-right="0.0631in">
        <style:tab-stops/>
      </style:paragraph-properties>
    </style:style>
    <style:style style:name="T35" style:parent-style-name="Fonteparág.padrão" style:family="text">
      <style:text-properties fo:font-weight="bold" style:font-weight-asian="bold"/>
    </style:style>
    <style:style style:name="P3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37" style:parent-style-name="Normal" style:family="paragraph">
      <style:paragraph-properties fo:text-align="center" fo:margin-bottom="0.0659in" fo:line-height="107%" fo:margin-right="0.0041in"/>
    </style:style>
    <style:style style:name="T38" style:parent-style-name="Fonteparág.padrão" style:family="text">
      <style:text-properties fo:font-style="italic" style:font-style-asian="italic"/>
    </style:style>
    <style:style style:name="P39" style:parent-style-name="Normal" style:family="paragraph">
      <style:paragraph-properties fo:text-align="center" fo:margin-bottom="0.0659in" fo:line-height="107%" fo:margin-right="0.0069in"/>
    </style:style>
    <style:style style:name="T40" style:parent-style-name="Fonteparág.padrão" style:family="text">
      <style:text-properties fo:font-weight="bold" style:font-weight-asian="bold"/>
    </style:style>
    <style:style style:name="P41" style:parent-style-name="Normal" style:family="paragraph">
      <style:paragraph-properties fo:text-align="center" fo:margin-bottom="0.0659in" fo:line-height="107%" fo:margin-right="0.0006in"/>
    </style:style>
    <style:style style:name="P42" style:parent-style-name="Normal" style:family="paragraph">
      <style:paragraph-properties fo:text-align="center" fo:margin-bottom="0.0659in" fo:line-height="107%" fo:margin-left="0in" fo:text-indent="0in">
        <style:tab-stops/>
      </style:paragraph-properties>
    </style:style>
    <style:style style:name="P43" style:parent-style-name="Normal" style:family="paragraph">
      <style:paragraph-properties fo:text-align="center" fo:margin-bottom="0.0659in" fo:line-height="107%" fo:margin-right="0.0041in"/>
    </style:style>
    <style:style style:name="T44" style:parent-style-name="Fonteparág.padrão" style:family="text">
      <style:text-properties fo:font-style="italic" style:font-style-asian="italic"/>
    </style:style>
    <style:style style:name="P45" style:parent-style-name="Normal" style:family="paragraph">
      <style:paragraph-properties fo:text-align="center" fo:margin-bottom="0.0659in" fo:line-height="107%" fo:margin-right="0.0138in"/>
    </style:style>
    <style:style style:name="T46" style:parent-style-name="Fonteparág.padrão" style:family="text">
      <style:text-properties fo:font-weight="bold" style:font-weight-asian="bold"/>
    </style:style>
    <style:style style:name="P47" style:parent-style-name="Normal" style:family="paragraph">
      <style:paragraph-properties fo:text-align="center" fo:margin-bottom="0.0659in" fo:line-height="107%" fo:margin-right="0.0069in"/>
    </style:style>
    <style:style style:name="P48" style:parent-style-name="Normal" style:family="paragraph">
      <style:paragraph-properties fo:text-align="center" fo:margin-bottom="0.0659in" fo:line-height="107%" fo:margin-left="0in" fo:text-indent="0in">
        <style:tab-stops/>
      </style:paragraph-properties>
    </style:style>
    <style:style style:name="P49" style:parent-style-name="Normal" style:family="paragraph">
      <style:paragraph-properties fo:text-align="center" fo:margin-bottom="0.0659in" fo:line-height="107%" fo:margin-right="0.0041in"/>
    </style:style>
    <style:style style:name="T50" style:parent-style-name="Fonteparág.padrão" style:family="text">
      <style:text-properties fo:font-style="italic" style:font-style-asian="italic"/>
    </style:style>
    <style:style style:name="P51" style:parent-style-name="Normal" style:family="paragraph">
      <style:paragraph-properties fo:text-align="center" fo:margin-bottom="0.0659in" fo:line-height="107%" fo:margin-right="0.0097in"/>
    </style:style>
    <style:style style:name="T52" style:parent-style-name="Fonteparág.padrão" style:family="text">
      <style:text-properties fo:font-weight="bold" style:font-weight-asian="bold"/>
    </style:style>
    <style:style style:name="P53" style:parent-style-name="Normal" style:family="paragraph">
      <style:paragraph-properties fo:text-align="center" fo:margin-bottom="0.0659in" fo:line-height="107%" fo:margin-right="0.0111in"/>
    </style:style>
    <style:style style:name="P54" style:parent-style-name="Normal" style:family="paragraph">
      <style:paragraph-properties fo:text-align="center" fo:margin-bottom="0.0659in" fo:line-height="107%" fo:margin-left="0in" fo:text-indent="0in">
        <style:tab-stops/>
      </style:paragraph-properties>
    </style:style>
    <style:style style:name="P55" style:parent-style-name="Normal" style:family="paragraph">
      <style:paragraph-properties fo:text-align="center" fo:margin-bottom="0.0659in" fo:line-height="107%" fo:margin-right="0.0041in"/>
    </style:style>
    <style:style style:name="T56" style:parent-style-name="Fonteparág.padrão" style:family="text">
      <style:text-properties fo:font-style="italic" style:font-style-asian="italic"/>
    </style:style>
    <style:style style:name="P57" style:parent-style-name="Normal" style:family="paragraph">
      <style:paragraph-properties fo:text-align="center" fo:margin-bottom="0.0659in" fo:line-height="107%" fo:margin-right="0.0083in"/>
    </style:style>
    <style:style style:name="T58" style:parent-style-name="Fonteparág.padrão" style:family="text">
      <style:text-properties fo:font-weight="bold" style:font-weight-asian="bold"/>
    </style:style>
    <style:style style:name="P59" style:parent-style-name="Normal" style:family="paragraph">
      <style:paragraph-properties fo:text-align="center" fo:margin-bottom="0.0659in" fo:line-height="107%" fo:margin-right="0.0131in"/>
    </style:style>
    <style:style style:name="P60" style:parent-style-name="Normal" style:family="paragraph">
      <style:paragraph-properties fo:text-align="center" fo:margin-bottom="0.0659in" fo:line-height="107%" fo:margin-left="0in" fo:text-indent="0in">
        <style:tab-stops/>
      </style:paragraph-properties>
    </style:style>
    <style:style style:name="P61" style:parent-style-name="Normal" style:family="paragraph">
      <style:paragraph-properties fo:text-align="center" fo:margin-bottom="0.0659in" fo:line-height="107%" fo:margin-right="0.0041in"/>
    </style:style>
    <style:style style:name="T62" style:parent-style-name="Fonteparág.padrão" style:family="text">
      <style:text-properties fo:font-style="italic" style:font-style-asian="italic"/>
    </style:style>
    <style:style style:name="P63" style:parent-style-name="Normal" style:family="paragraph">
      <style:paragraph-properties fo:text-align="center" fo:margin-bottom="0.0659in" fo:line-height="107%" fo:margin-right="0.0097in"/>
    </style:style>
    <style:style style:name="T64" style:parent-style-name="Fonteparág.padrão" style:family="text">
      <style:text-properties fo:font-weight="bold" style:font-weight-asian="bold"/>
    </style:style>
    <style:style style:name="P65" style:parent-style-name="Normal" style:family="paragraph">
      <style:paragraph-properties fo:text-align="center" fo:margin-bottom="0.0659in" fo:line-height="107%" fo:margin-right="0.0131in"/>
    </style:style>
    <style:style style:name="P66" style:parent-style-name="Normal" style:family="paragraph">
      <style:paragraph-properties fo:text-align="center" fo:margin-bottom="0.2076in" fo:line-height="107%" fo:margin-left="0in" fo:text-indent="0in">
        <style:tab-stops/>
      </style:paragraph-properties>
    </style:style>
    <style:style style:name="P67" style:parent-style-name="Normal" style:family="paragraph">
      <style:paragraph-properties fo:text-align="start" fo:margin-bottom="0.1041in" fo:line-height="100%" fo:margin-left="0.9569in" fo:margin-right="-0.0104in">
        <style:tab-stops/>
      </style:paragraph-properties>
    </style:style>
    <style:style style:name="T6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69" style:parent-style-name="Fonteparág.padrão" style:family="text">
      <style:text-properties fo:font-size="10.5pt" style:font-size-asian="10.5pt"/>
    </style:style>
    <style:style style:name="T70" style:parent-style-name="Fonteparág.padrão" style:family="text">
      <style:text-properties fo:font-weight="bold" style:font-weight-asian="bold" fo:font-size="10.5pt" style:font-size-asian="10.5pt"/>
    </style:style>
    <style:style style:name="T71" style:parent-style-name="Fonteparág.padrão" style:family="text">
      <style:text-properties fo:font-size="10.5pt" style:font-size-asian="10.5pt"/>
    </style:style>
    <style:style style:name="T72" style:parent-style-name="Fonteparág.padrão" style:family="text">
      <style:text-properties fo:font-weight="bold" style:font-weight-asian="bold" fo:font-size="10.5pt" style:font-size-asian="10.5pt"/>
    </style:style>
    <style:style style:name="T73" style:parent-style-name="Fonteparág.padrão" style:family="text">
      <style:text-properties fo:font-size="10.5pt" style:font-size-asian="10.5pt"/>
    </style:style>
    <style:style style:name="P74" style:parent-style-name="Normal" style:family="paragraph">
      <style:paragraph-properties fo:text-align="center" fo:margin-bottom="0in" fo:line-height="107%" fo:margin-left="0.0083in" fo:margin-right="0in" fo:text-indent="0in">
        <style:tab-stops/>
      </style:paragraph-properties>
    </style:style>
    <style:style style:name="T75" style:parent-style-name="Fonteparág.padrão" style:family="text">
      <style:text-properties fo:font-size="10.5pt" style:font-size-asian="10.5pt"/>
    </style:style>
    <style:style style:name="T76" style:parent-style-name="Fonteparág.padrão" style:family="text">
      <style:text-properties fo:font-weight="bold" style:font-weight-asian="bold" fo:font-size="10.5pt" style:font-size-asian="10.5pt"/>
    </style:style>
    <style:style style:name="T77" style:parent-style-name="Fonteparág.padrão" style:family="text">
      <style:text-properties fo:font-weight="bold" style:font-weight-asian="bold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font-weight="bold" style:font-weight-asian="bold" fo:font-size="10.5pt" style:font-size-asian="10.5pt"/>
    </style:style>
    <style:style style:name="P80" style:parent-style-name="Normal" style:family="paragraph">
      <style:paragraph-properties fo:text-align="start" fo:margin-bottom="0.2909in" fo:line-height="100%" fo:margin-left="0.9569in" fo:margin-right="-0.0104in">
        <style:tab-stops/>
      </style:paragraph-properties>
    </style:style>
    <style:style style:name="T81" style:parent-style-name="Fonteparág.padrão" style:family="text">
      <style:text-properties fo:font-weight="bold" style:font-weight-asian="bold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P83" style:parent-style-name="Normal" style:family="paragraph">
      <style:paragraph-properties fo:text-align="start" fo:margin-bottom="0.0631in" fo:line-height="107%" fo:margin-left="-0.0166in" fo:margin-right="-0.0652in" fo:text-indent="0in">
        <style:tab-stops/>
      </style:paragraph-properties>
    </style:style>
    <style:style style:name="T84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85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86" style:parent-style-name="Fonteparág.padrão" style:family="text">
      <style:text-properties fo:font-size="10.5pt" style:font-size-asian="10.5pt"/>
    </style:style>
    <style:style style:name="P87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88" style:parent-style-name="Fonteparág.padrão" style:family="text">
      <style:text-properties fo:font-weight="bold" style:font-weight-asian="bold" fo:font-size="10.5pt" style:font-size-asian="10.5pt"/>
    </style:style>
    <style:style style:name="T89" style:parent-style-name="Fonteparág.padrão" style:family="text">
      <style:text-properties fo:font-weight="bold" style:font-weight-asian="bold" fo:font-size="10.5pt" style:font-size-asian="10.5pt"/>
    </style:style>
    <style:style style:name="P9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91" style:parent-style-name="Fonteparág.padrão" style:family="text">
      <style:text-properties fo:font-size="10.5pt" style:font-size-asian="10.5pt"/>
    </style:style>
    <style:style style:name="P9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93" style:parent-style-name="Fonteparág.padrão" style:family="text">
      <style:text-properties fo:font-weight="bold" style:font-weight-asian="bold" fo:font-size="10.5pt" style:font-size-asian="10.5pt"/>
    </style:style>
    <style:style style:name="P9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95" style:parent-style-name="Fonteparág.padrão" style:family="text">
      <style:text-properties fo:font-size="10.5pt" style:font-size-asian="10.5pt"/>
    </style:style>
    <style:style style:name="P9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97" style:parent-style-name="Fonteparág.padrão" style:family="text">
      <style:text-properties fo:font-size="10.5pt" style:font-size-asian="10.5pt"/>
    </style:style>
    <style:style style:name="P9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99" style:parent-style-name="Fonteparág.padrão" style:family="text">
      <style:text-properties fo:font-size="10.5pt" style:font-size-asian="10.5pt"/>
    </style:style>
    <style:style style:name="P10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01" style:parent-style-name="Fonteparág.padrão" style:family="text">
      <style:text-properties fo:font-size="10.5pt" style:font-size-asian="10.5pt"/>
    </style:style>
    <style:style style:name="P10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03" style:parent-style-name="Fonteparág.padrão" style:family="text">
      <style:text-properties fo:font-weight="bold" style:font-weight-asian="bold" fo:font-size="10.5pt" style:font-size-asian="10.5pt"/>
    </style:style>
    <style:style style:name="P10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05" style:parent-style-name="Fonteparág.padrão" style:family="text">
      <style:text-properties fo:font-size="10.5pt" style:font-size-asian="10.5pt"/>
    </style:style>
    <style:style style:name="P10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07" style:parent-style-name="Fonteparág.padrão" style:family="text">
      <style:text-properties fo:font-weight="bold" style:font-weight-asian="bold" fo:font-size="10.5pt" style:font-size-asian="10.5pt"/>
    </style:style>
    <style:style style:name="P10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09" style:parent-style-name="Fonteparág.padrão" style:family="text">
      <style:text-properties fo:font-size="10.5pt" style:font-size-asian="10.5pt"/>
    </style:style>
    <style:style style:name="P11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11" style:parent-style-name="Fonteparág.padrão" style:family="text">
      <style:text-properties fo:font-size="10.5pt" style:font-size-asian="10.5pt"/>
    </style:style>
    <style:style style:name="P11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13" style:parent-style-name="Fonteparág.padrão" style:family="text">
      <style:text-properties fo:font-size="10.5pt" style:font-size-asian="10.5pt"/>
    </style:style>
    <style:style style:name="P11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15" style:parent-style-name="Fonteparág.padrão" style:family="text">
      <style:text-properties fo:font-size="10.5pt" style:font-size-asian="10.5pt"/>
    </style:style>
    <style:style style:name="P11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17" style:parent-style-name="Fonteparág.padrão" style:family="text">
      <style:text-properties fo:font-size="10.5pt" style:font-size-asian="10.5pt"/>
    </style:style>
    <style:style style:name="P11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19" style:parent-style-name="Fonteparág.padrão" style:family="text">
      <style:text-properties fo:font-weight="bold" style:font-weight-asian="bold" fo:font-size="10.5pt" style:font-size-asian="10.5pt"/>
    </style:style>
    <style:style style:name="P12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21" style:parent-style-name="Fonteparág.padrão" style:family="text">
      <style:text-properties fo:font-size="10.5pt" style:font-size-asian="10.5pt"/>
    </style:style>
    <style:style style:name="P12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23" style:parent-style-name="Fonteparág.padrão" style:family="text">
      <style:text-properties fo:font-weight="bold" style:font-weight-asian="bold" fo:font-size="10.5pt" style:font-size-asian="10.5pt"/>
    </style:style>
    <style:style style:name="P12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25" style:parent-style-name="Fonteparág.padrão" style:family="text">
      <style:text-properties fo:font-weight="bold" style:font-weight-asian="bold" fo:font-size="10.5pt" style:font-size-asian="10.5pt"/>
    </style:style>
    <style:style style:name="P12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27" style:parent-style-name="Fonteparág.padrão" style:family="text">
      <style:text-properties fo:font-size="10.5pt" style:font-size-asian="10.5pt"/>
    </style:style>
    <style:style style:name="P12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29" style:parent-style-name="Fonteparág.padrão" style:family="text">
      <style:text-properties fo:font-size="10.5pt" style:font-size-asian="10.5pt"/>
    </style:style>
    <style:style style:name="P13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31" style:parent-style-name="Fonteparág.padrão" style:family="text">
      <style:text-properties fo:font-size="10.5pt" style:font-size-asian="10.5pt"/>
    </style:style>
    <style:style style:name="P13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33" style:parent-style-name="Fonteparág.padrão" style:family="text">
      <style:text-properties fo:font-size="10.5pt" style:font-size-asian="10.5pt"/>
    </style:style>
    <style:style style:name="P13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35" style:parent-style-name="Fonteparág.padrão" style:family="text">
      <style:text-properties fo:font-size="10.5pt" style:font-size-asian="10.5pt"/>
    </style:style>
    <style:style style:name="P13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37" style:parent-style-name="Fonteparág.padrão" style:family="text">
      <style:text-properties fo:font-size="10.5pt" style:font-size-asian="10.5pt"/>
    </style:style>
    <style:style style:name="P13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39" style:parent-style-name="Fonteparág.padrão" style:family="text">
      <style:text-properties fo:font-weight="bold" style:font-weight-asian="bold" fo:font-size="10.5pt" style:font-size-asian="10.5pt"/>
    </style:style>
    <style:style style:name="T140" style:parent-style-name="Fonteparág.padrão" style:family="text">
      <style:text-properties fo:font-weight="bold" style:font-weight-asian="bold" fo:font-size="10.5pt" style:font-size-asian="10.5pt"/>
    </style:style>
    <style:style style:name="P141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42" style:parent-style-name="Fonteparág.padrão" style:family="text">
      <style:text-properties fo:font-size="10.5pt" style:font-size-asian="10.5pt"/>
    </style:style>
    <style:style style:name="P143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44" style:parent-style-name="Fonteparág.padrão" style:family="text">
      <style:text-properties fo:font-weight="bold" style:font-weight-asian="bold" fo:font-size="10.5pt" style:font-size-asian="10.5pt"/>
    </style:style>
    <style:style style:name="P145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46" style:parent-style-name="Fonteparág.padrão" style:family="text">
      <style:text-properties fo:font-weight="bold" style:font-weight-asian="bold" fo:font-size="10.5pt" style:font-size-asian="10.5pt"/>
    </style:style>
    <style:style style:name="P147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48" style:parent-style-name="Fonteparág.padrão" style:family="text">
      <style:text-properties fo:font-size="10.5pt" style:font-size-asian="10.5pt"/>
    </style:style>
    <style:style style:name="P149" style:parent-style-name="Normal" style:family="paragraph">
      <style:paragraph-properties fo:text-align="start" fo:margin-bottom="0.1777in" fo:line-height="109%" fo:margin-left="-0.0104in" fo:margin-right="0in" fo:text-indent="0in">
        <style:tab-stops>
          <style:tab-stop style:type="right" style:position="7.2854in"/>
        </style:tab-stops>
      </style:paragraph-properties>
    </style:style>
    <style:style style:name="T150" style:parent-style-name="Fonteparág.padrão" style:family="text">
      <style:text-properties fo:font-weight="bold" style:font-weight-asian="bold" fo:font-size="9pt" style:font-size-asian="9pt"/>
    </style:style>
    <style:style style:name="T151" style:parent-style-name="Fonteparág.padrão" style:family="text">
      <style:text-properties fo:font-size="9pt" style:font-size-asian="9pt"/>
    </style:style>
    <style:style style:name="T152" style:parent-style-name="Fonteparág.padrão" style:family="text">
      <style:text-properties fo:font-size="9pt" style:font-size-asian="9pt"/>
    </style:style>
    <style:style style:name="P153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54" style:parent-style-name="Fonteparág.padrão" style:family="text">
      <style:text-properties fo:font-size="9pt" style:font-size-asian="9pt"/>
    </style:style>
    <style:style style:name="P155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56" style:parent-style-name="Fonteparág.padrão" style:family="text">
      <style:text-properties fo:font-size="9pt" style:font-size-asian="9pt"/>
    </style:style>
    <style:style style:name="P157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158" style:parent-style-name="Fonteparág.padrão" style:family="text">
      <style:text-properties fo:font-size="9pt" style:font-size-asian="9pt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border="none" fo:background-color="transparent"/>
    </style:style>
    <style:style style:family="graphic" style:name="a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solid" draw:fill-color="#9a9a9a" draw:opacity="100%" draw:stroke="none"/>
    </style:style>
    <style:style style:family="graphic" style:name="a59" style:parent-style-name="Graphics">
      <style:graphic-properties fo:border="none" fo:background-color="transparent"/>
    </style:style>
    <style:style style:family="graphic" style:name="a21">
      <style:graphic-properties draw:fill="solid" draw:fill-color="#eeeeee" draw:opacity="100%" draw:stroke="none"/>
    </style:style>
    <style:style style:family="graphic" style:name="a22">
      <style:graphic-properties draw:fill="solid" draw:fill-color="#9a9a9a" draw:opacity="100%" draw:stroke="none"/>
    </style:style>
    <style:style style:family="graphic" style:name="a23">
      <style:graphic-properties draw:fill="solid" draw:fill-color="#eeeeee" draw:opacity="100%" draw:stroke="none"/>
    </style:style>
    <style:style style:family="graphic" style:name="a24">
      <style:graphic-properties draw:fill="solid" draw:fill-color="#9a9a9a" draw:opacity="100%" draw:stroke="none"/>
    </style:style>
    <style:style style:family="graphic" style:name="a25">
      <style:graphic-properties draw:fill="solid" draw:fill-color="#eeeeee" draw:opacity="100%" draw:stroke="none"/>
    </style:style>
    <style:style style:family="graphic" style:name="a26">
      <style:graphic-properties draw:fill="solid" draw:fill-color="#9a9a9a" draw:opacity="100%" draw:stroke="none"/>
    </style:style>
    <style:style style:family="graphic" style:name="a27">
      <style:graphic-properties draw:fill="solid" draw:fill-color="#eeeeee" draw:opacity="100%" draw:stroke="none"/>
    </style:style>
    <style:style style:family="graphic" style:name="a28">
      <style:graphic-properties draw:fill="solid" draw:fill-color="#9a9a9a" draw:opacity="100%" draw:stroke="none"/>
    </style:style>
    <style:style style:family="graphic" style:name="a29">
      <style:graphic-properties draw:fill="solid" draw:fill-color="#eeeeee" draw:opacity="100%" draw:stroke="none"/>
    </style:style>
    <style:style style:family="graphic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9a9a9a" draw:opacity="100%" draw:stroke="none"/>
    </style:style>
    <style:style style:family="graphic" style:name="a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solid" draw:fill-color="#9a9a9a" draw:opacity="100%" draw:stroke="none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eeeeee" draw:opacity="100%" draw:stroke="none"/>
    </style:style>
    <style:style style:family="graphic" style:name="a31">
      <style:graphic-properties draw:fill="solid" draw:fill-color="#eeeeee" draw:opacity="100%" draw:stroke="none"/>
    </style:style>
    <style:style style:family="graphic" style:name="a69" style:parent-style-name="Graphics">
      <style:graphic-properties fo:border="none" fo:background-color="transparent"/>
    </style:style>
    <style:style style:family="graphic" style:name="a5">
      <style:graphic-properties draw:fill="solid" draw:fill-color="#9a9a9a" draw:opacity="100%" draw:stroke="none"/>
    </style:style>
    <style:style style:family="graphic" style:name="a32">
      <style:graphic-properties draw:fill="solid" draw:fill-color="#333333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33">
      <style:graphic-properties draw:fill="solid" draw:fill-color="#333333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34" style:parent-style-name="Graphics">
      <style:graphic-properties fo:border="none" fo:background-color="transparent"/>
    </style:style>
    <style:style style:family="graphic" style:name="a8">
      <style:graphic-properties draw:fill="solid" draw:fill-color="#eeeeee" draw:opacity="100%" draw:stroke="none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none" fo:background-color="transparent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border="none" fo:background-color="transparent"/>
    </style:style>
    <style:style style:family="graphic" style:name="a71">
      <style:graphic-properties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border="none" fo:background-color="transparent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solid" draw:fill-color="#9a9a9a" draw:opacity="100%" draw:stroke="none"/>
    </style:style>
    <style:style style:family="graphic" style:name="a13">
      <style:graphic-properties draw:fill="solid" draw:fill-color="#eeeeee" draw:opacity="100%" draw:stroke="none"/>
    </style:style>
    <style:style style:family="graphic" style:name="a14">
      <style:graphic-properties draw:fill="solid" draw:fill-color="#9a9a9a" draw:opacity="100%" draw:stroke="none"/>
    </style:style>
    <style:style style:family="graphic" style:name="a15">
      <style:graphic-properties draw:fill="solid" draw:fill-color="#eeeeee" draw:opacity="100%" draw:stroke="none"/>
    </style:style>
    <style:style style:family="graphic" style:name="a16">
      <style:graphic-properties draw:fill="solid" draw:fill-color="#9a9a9a" draw:opacity="100%" draw:stroke="none"/>
    </style:style>
    <style:style style:family="graphic" style:name="a17">
      <style:graphic-properties draw:fill="solid" draw:fill-color="#eeeeee" draw:opacity="100%" draw:stroke="none"/>
    </style:style>
    <style:style style:family="graphic" style:name="a18">
      <style:graphic-properties draw:fill="solid" draw:fill-color="#9a9a9a" draw:opacity="100%" draw:stroke="none"/>
    </style:style>
    <style:style style:family="graphic" style:name="a19">
      <style:graphic-properties draw:fill="solid" draw:fill-color="#eeeeee" draw:opacity="100%" draw:stroke="none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2839ª (SEGUNDA MILÉSIMA OCTINGENTÉSIMA TRIGÉSIMA NONA) REUNIÃO EXTRAORDINÁRIA DA DIRETORIA EXECUTIVA DA COMPANHIA DOCAS DO RIO DE JANEIRO</text:span></text:p>
      <text:p text:style-name="P10"><text:span text:style-name="T11"><text:s/></text:span></text:p>
      <text:h text:style-name="P12" text:outline-level="1">CNPJ 42.266.890/0001-28 NIRE 3330008080-5</text:h>
      <text:p text:style-name="P13"><text:s/></text:p>
      <text:p text:style-name="P14">No dia vinte e oito do mês de julho do ano dois mil e vinte e seis, foi realizada, virtualmente, a Segunda Milésima Octingentésima Trigésima Nona Reunião Extraordinária da Diretoria Executiva, sob a presidência de Flavio Vieira da Silva, Diretor-Presidente, contando com a participação de Francisco José de Sousa Diogo, Diretor Administrativo-Financeiro, Ricardo Ganem Leal, Diretor de Gestão Portuária e Fernando Meira Junior, Diretor de Negócios e Sustentabilidade.</text:p>
      <text:p text:style-name="P15"><text:s/></text:p>
      <text:p text:style-name="P16"><text:span text:style-name="T17">ABERTURA DOS TRABALHOS:<text:s/></text:span>O Diretor-Presidente deu por iniciados os trabalhos, passando-se, então, à apreciação do seguintes itens da<text:s/><text:span text:style-name="T18">ORDEM DO DIA:</text:span></text:p>
      <text:p text:style-name="P19"><text:s/></text:p>
      <text:p text:style-name="P20"><text:span text:style-name="T21">1) Processo SEI 50905.003593/2026-98.<text:s/></text:span><text:span text:style-name="T22">Contratação de Escritório de Advocacia Especializado em Direito Ambiental - Diminuição do Passivo Ambiental Geral.<text:s/></text:span>Contratação de Escritório de Advocacia especializado em Direito Administrativo e Ambiental aplicado à atividade portuária, para prestação de<text:s/>serviços técnicos profissionais especializados, de natureza predominantemente jurídica intelectual, com atuação consultiva, administrativa, institucional e contenciosa, em regime contínuo e estratégico, voltados às necessidades jurídico-ambientais da PortosRio, notadamente em matéria de inquéritos civis, autos de infração e apoio a licenciamento ambiental, dragagens, obras e intervenções licenciáveis, condicionantes, passivos ambientais e gestão de riscos correlatos. Conforme exposto no sumário executivo (11567553), solicita-se aprovação do remanejamento de orçamento da conta da SUPJUR no valor de R$ 4.560.000,00 (quatro milhões quinhentos e sessenta mil reais), já devidamente autorizado pelo SUPJUR em seu despacho<text:s/>260 11560595, indicando a utilização da Conta nº 221401001 - Demandas Judiciais Trabalhistas/ Ação 20102001 - Demandas Judicias Trabalhistas, a qual dispõe de saldo suficiente para suportar a despesa estimada. Sendo aprovado o remanejamento, seja autorizada a criação de uma conta sob cuidado da SUPSUN com o valor acima descrito. Solicita-se ainda que seja autorizado o devido prosseguimento do procedimento de contratação, já que não houve previsão na PLABS em vigor. Matéria encaminhada pelo DIRPRE/SUPSUN para deliberação do colegiado.</text:p>
      <text:p text:style-name="P23"><text:span text:style-name="T24">DELIBERAÇÃO:<text:s/></text:span>A<text:s/>DIREXE aprovou o remanejamento orçamentário no valor de R$ 4.560.000,00 (quatro milhões, quinhentos e sessenta mil reais), nos termos do sumário executivo (11567553), autorizando a criação de conta orçamentária sob a gestão da SUPSUN e o prosseguimento da<text:s/>contratação.</text:p>
      <text:p text:style-name="P25"><text:s/></text:p>
      <text:soft-page-break/>
      <text:h text:style-name="P26" text:outline-level="2">2) Processo SEI 50905.004461/2026-83. Aquisição de obra editorial “PORTOSRIO: Tradição que<text:s/>Move o Brasil”.<text:s/><text:span text:style-name="T27">Aquisição de exemplares físicos da obra editorial “PORTOSRIO: Tradição que Move o Brasil”, publicação de natureza histórica, cultural,</text:span><text:span text:style-name="T28"><text:s/>técnica, bibliográfica e documental, cujo conteúdo reúne registros relacionados à trajetória da Companhia, à evolução dos portos por ela administrados e à sua inserção no desenvolvimento econômico, urbano e territorial. Conforme exposto no sumário executi</text:span><text:span text:style-name="T29">vo</text:span></text:h>
      <text:p text:style-name="P30">(11586782), solicita-se que seja autorizado o devido prosseguimento do procedimento de contratação, já que não houve previsão na PLABS em vigor, bem como aprovação do remanejamento de orçamento da conta da SUPJUR no valor de R$ 8.937.335,00 (oito milhões, novecentos e trinta e sete mil trezentos e trinta e cinco reais), já devidamente autorizado pelo SUPJUR em seu Despacho 273 (11586765), indicando a utilização da Conta nº 221401001 - Demandas Judiciais Trabalhistas/ Ação 20102001 - Demandas Judicias Trabalhistas, a qual dispõe de saldo suficiente para suportar a despesa estimada. Sendo aprovado o remanejamento, seja autorizada a criação de uma conta sob cuidado da SUPSUN com o valor acima descrito. Matéria encaminhada pelo DIRPRE/SUPSUN para deliberação<text:s/>do colegiado.</text:p>
      <text:p text:style-name="P31"><text:span text:style-name="T32">DELIBERAÇÃO:<text:s/></text:span>A DIREXE aprovou o remanejamento orçamentário no valor de R$ 8.937.335,00 (oito milhões, novecentos e trinta e sete mil, trezentos e trinta e cinco reais), nos termos do sumário executivo (11586782), autorizando a criação de conta orçamentária sob a gestão da SUPSUN e o prosseguimento da contratação.</text:p>
      <text:p text:style-name="P33"><text:s/></text:p>
      <text:p text:style-name="P34"><text:span text:style-name="T35">ENCERRAMENTO DOS TRABALHOS.<text:s/></text:span>Como nada mais houvesse a ser dito, o Presidente deu por encerrada esta reunião, tendo sido lavrada a presente ata que, lida e achada conforme, segue assinada por todos os Diretores participantes.</text:p>
      <text:p text:style-name="P36"><text:s/></text:p>
      <text:p text:style-name="P37"><text:span text:style-name="T38">(assinado eletronicamente)</text:span></text:p>
      <text:p text:style-name="P39"><text:span text:style-name="T40">FLAVIO VIEIRA DA SILVA</text:span></text:p>
      <text:p text:style-name="P41">Diretor-Presidente</text:p>
      <text:p text:style-name="P42"><text:s/></text:p>
      <text:p text:style-name="P43"><text:span text:style-name="T44">(assinado eletronicamente)</text:span></text:p>
      <text:p text:style-name="P45"><text:span text:style-name="T46">FRANCISCO JOSÉ DE SOUSA DIOGO</text:span></text:p>
      <text:p text:style-name="P47">Diretor Administrativo-Financeiro</text:p>
      <text:p text:style-name="P48"><text:s/></text:p>
      <text:p text:style-name="P49"><text:span text:style-name="T50">(assinado eletronicamente)</text:span></text:p>
      <text:p text:style-name="P51"><text:span text:style-name="T52">RICARDO GANEM LEAL</text:span></text:p>
      <text:p text:style-name="P53">Diretor de Gestão Portuária</text:p>
      <text:p text:style-name="P54"><text:s/></text:p>
      <text:p text:style-name="P55"><text:span text:style-name="T56">(assinado eletronicamente)</text:span></text:p>
      <text:p text:style-name="P57"><text:span text:style-name="T58">FERNANDO MEIRA JUNIOR</text:span></text:p>
      <text:p text:style-name="P59">Diretor de Negócios e Sustentabilidade</text:p>
      <text:p text:style-name="P60"><text:s/></text:p>
      <text:p text:style-name="P61"><text:span text:style-name="T62">(assinado eletronicamente)</text:span></text:p>
      <text:p text:style-name="P63"><text:span text:style-name="T64">ZAHARA PUGA ARAUJO</text:span></text:p>
      <text:p text:style-name="P65">Supervisora de Órgãos Colegiados</text:p>
      <text:p text:style-name="P66"><text:s/></text:p>
      <text:p text:style-name="P67"><text:span text:style-name="T68"><draw:g draw:z-index="251658240" draw:name="Group 3037" draw:id="id9" draw:style-name="a10" text:anchor-type="paragraph"><svg:title/><svg:desc/><draw:custom-shape svg:x="-0.01656in" svg:y="-0.18746in" svg:width="7.30315in" svg:height="0.00828in" draw:id="id0" draw:style-name="a1" draw:name="Shape 203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918in" svg:width="7.30315in" svg:height="0.00828in" draw:id="id1" draw:style-name="a2" draw:name="Shape 204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46in" svg:width="0.00828in" svg:height="0.01656in" draw:id="id2" draw:style-name="a3" draw:name="Shape 205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46in" svg:width="0.00828in" svg:height="0.01656in" draw:id="id3" draw:style-name="a4" draw:name="Shape 206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6in" svg:width="7.30315in" svg:height="0.00828in" draw:id="id4" draw:style-name="a5" draw:name="Shape 207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9088in" svg:width="7.30315in" svg:height="0.00828in" draw:id="id5" draw:style-name="a6" draw:name="Shape 208"><svg:title/><svg:desc/><draw:enhanced-geometry draw:type="non-primitive" svg:viewBox="0 0 6677997 7570" draw:enhanced-path="M 7571 0 L 6677997 0 6677997 7570 0 7570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0.5826in" svg:width="0.00828in" svg:height="0.01656in" draw:id="id6" draw:style-name="a7" draw:name="Shape 209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0.5826in" svg:width="0.00828in" svg:height="0.01656in" draw:id="id7" draw:style-name="a8" draw:name="Shape 210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frame draw:id="id8" draw:style-name="a9" draw:name="Picture 283" svg:x="0.00828in" svg:y="-0.10466in" svg:width="0.9191in" svg:height="0.62102in" style:rel-width="scale" style:rel-height="scale"><draw:image xlink:href="media/image2.jpg" xlink:type="simple" xlink:show="embed" xlink:actuate="onLoad"/><svg:title/><svg:desc/></draw:frame></draw:g></text:span><text:span text:style-name="T69">Documento assinado eletronicamente por<text:s/></text:span><text:span text:style-name="T70">Flavio Vieira da Silva</text:span><text:span text:style-name="T71">,<text:s/></text:span><text:span text:style-name="T72">Diretor Presidente</text:span><text:span text:style-name="T73">, em 29/07/2026, às 09:16, conforme horário oficial de Brasília, com fundamento no art. 3°, inciso V, da Portaria nº 446/2015 do Ministério dos Transportes.</text:span></text:p>
      <text:soft-page-break/>
      <text:p text:style-name="P74"><draw:frame draw:z-index="251659264" draw:style-name="a11" draw:name="Picture 345" text:anchor-type="paragraph" svg:x="0.00828in" svg:y="-0.31193in" svg:width="0.9191in" svg:height="0.62102in" style:rel-width="scale" style:rel-height="scale"><draw:image xlink:href="media/image2.jpg" xlink:type="simple" xlink:show="embed" xlink:actuate="onLoad"/><svg:title/><svg:desc/></draw:frame><text:span text:style-name="T75">Documento assinado eletronicamente por<text:s/></text:span><text:span text:style-name="T76">Fernando Meira Jú</text:span><text:span text:style-name="T77">nior</text:span><text:span text:style-name="T78">,<text:s/></text:span><text:span text:style-name="T79">Diretor de Negócios e</text:span></text:p>
      <text:p text:style-name="P80"><text:span text:style-name="T81">Sustentabilidade</text:span><text:span text:style-name="T82">, em 29/07/2026, às 09:20, conforme horário oficial de Brasília, com fundamento no art. 3°, inciso V, da Portaria nº 446/2015 do Ministério dos Transportes.</text:span></text:p>
      <text:p text:style-name="P83"><text:span text:style-name="T84"><draw:g draw:name="Group 3167" draw:id="id69" draw:style-name="a71" text:anchor-type="as-char"><svg:title/><svg:desc/><draw:custom-shape svg:x="0in" svg:y="0in" svg:width="7.30315in" svg:height="0.00828in" draw:id="id10" draw:style-name="a12" draw:name="Shape 322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00828in" svg:width="7.30315in" svg:height="0.00828in" draw:id="id11" draw:style-name="a13" draw:name="Shape 323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in" svg:width="0.00828in" svg:height="0.01656in" draw:id="id12" draw:style-name="a14" draw:name="Shape 324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in" svg:width="0.00828in" svg:height="0.01656in" draw:id="id13" draw:style-name="a15" draw:name="Shape 325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0.77006in" svg:width="7.30315in" svg:height="0.00828in" draw:id="id14" draw:style-name="a16" draw:name="Shape 326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0.77834in" svg:width="7.30315in" svg:height="0.00828in" draw:id="id15" draw:style-name="a17" draw:name="Shape 327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77006in" svg:width="0.00828in" svg:height="0.01656in" draw:id="id16" draw:style-name="a18" draw:name="Shape 328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.77006in" svg:width="0.00828in" svg:height="0.01656in" draw:id="id17" draw:style-name="a19" draw:name="Shape 329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1.54012in" svg:width="7.30315in" svg:height="0.00828in" draw:id="id18" draw:style-name="a20" draw:name="Shape 330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1.5484in" svg:width="7.30315in" svg:height="0.00828in" draw:id="id19" draw:style-name="a21" draw:name="Shape 331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1.54012in" svg:width="0.00828in" svg:height="0.01656in" draw:id="id20" draw:style-name="a22" draw:name="Shape 332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1.54012in" svg:width="0.00828in" svg:height="0.01656in" draw:id="id21" draw:style-name="a23" draw:name="Shape 333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2.31018in" svg:width="7.30315in" svg:height="0.00828in" draw:id="id22" draw:style-name="a24" draw:name="Shape 334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2.31846in" svg:width="7.30315in" svg:height="0.00828in" draw:id="id23" draw:style-name="a25" draw:name="Shape 335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2.31018in" svg:width="0.00828in" svg:height="0.01656in" draw:id="id24" draw:style-name="a26" draw:name="Shape 336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2.31018in" svg:width="0.00828in" svg:height="0.01656in" draw:id="id25" draw:style-name="a27" draw:name="Shape 337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0828in" svg:y="3.31208in" svg:width="7.28659in" svg:height="0.00828in" draw:id="id26" draw:style-name="a28" draw:name="Shape 338"><svg:title/><svg:desc/><draw:enhanced-geometry draw:type="non-primitive" svg:viewBox="0 0 6662854 7571" draw:enhanced-path="M 0 0 L 6662854 0 6655282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1"/><draw:equation draw:name="f8" draw:formula="0 / ?f6"/><draw:equation draw:name="f9" draw:formula="6662854 / ?f6"/><draw:equation draw:name="f10" draw:formula="0 / ?f7"/><draw:equation draw:name="f11" draw:formula="7571 / ?f7"/></draw:enhanced-geometry></draw:custom-shape><draw:custom-shape svg:x="0.00828in" svg:y="3.32036in" svg:width="7.28659in" svg:height="0.00828in" draw:id="id27" draw:style-name="a29" draw:name="Shape 339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0.00828in" svg:y="3.31208in" svg:width="0.00828in" svg:height="0.01656in" draw:id="id28" draw:style-name="a30" draw:name="Shape 340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8659in" svg:y="3.31208in" svg:width="0.00828in" svg:height="0.01656in" draw:id="id29" draw:style-name="a31" draw:name="Shape 341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1656in" svg:y="3.57705in" svg:width="7.27003in" svg:height="0.01in" draw:id="id30" draw:style-name="a32" draw:name="Shape 3587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.01656in" svg:y="3.59361in" svg:width="7.27003in" svg:height="0.01in" draw:id="id31" draw:style-name="a33" draw:name="Shape 3588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32" draw:style-name="a34" draw:name="Picture 354" svg:x="0.02484in" svg:y="0.0828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18646in" svg:width="3.33421in" svg:height="0.18032in" draw:id="id33" draw:style-name="a35" draw:name="Rectangle 355"><svg:title/><svg:desc/><text:p text:style-name="P85"><text:span text:style-name="T86">Documento assinado eletronicamente por<text:s/></text:span></text:p><draw:enhanced-geometry draw:type="non-primitive" svg:viewBox="0 0 21600 21600" draw:enhanced-path="M 0 0 L 21600 0 21600 21600 0 21600 Z N"/></draw:custom-shape><draw:custom-shape svg:x="3.48597in" svg:y="0.18887in" svg:width="1.76038in" svg:height="0.17713in" draw:id="id34" draw:style-name="a36" draw:name="Rectangle 356"><svg:title/><svg:desc/><text:p text:style-name="P87"><text:span text:style-name="T88">Zahara Pug</text:span><text:span text:style-name="T89">a Araujo</text:span></text:p><draw:enhanced-geometry draw:type="non-primitive" svg:viewBox="0 0 21600 21600" draw:enhanced-path="M 0 0 L 21600 0 21600 21600 0 21600 Z N"/></draw:custom-shape><draw:custom-shape svg:x="4.81908in" svg:y="0.18646in" svg:width="0.09872in" svg:height="0.18032in" draw:id="id35" draw:style-name="a37" draw:name="Rectangle 357"><svg:title/><svg:desc/><text:p text:style-name="P90"><text:span text:style-name="T91">,<text:s/></text:span></text:p><draw:enhanced-geometry draw:type="non-primitive" svg:viewBox="0 0 21600 21600" draw:enhanced-path="M 0 0 L 21600 0 21600 21600 0 21600 Z N"/></draw:custom-shape><draw:custom-shape svg:x="4.90189in" svg:y="0.18887in" svg:width="0.92384in" svg:height="0.17713in" draw:id="id36" draw:style-name="a38" draw:name="Rectangle 358"><svg:title/><svg:desc/><text:p text:style-name="P92"><text:span text:style-name="T93">Supervisor</text:span></text:p><draw:enhanced-geometry draw:type="non-primitive" svg:viewBox="0 0 21600 21600" draw:enhanced-path="M 0 0 L 21600 0 21600 21600 0 21600 Z N"/></draw:custom-shape><draw:custom-shape svg:x="5.59742in" svg:y="0.18646in" svg:width="2.10819in" svg:height="0.18032in" draw:id="id37" draw:style-name="a39" draw:name="Rectangle 359"><svg:title/><svg:desc/><text:p text:style-name="P94"><text:span text:style-name="T95">, em 29/07/2026, às 10:04,</text:span></text:p><draw:enhanced-geometry draw:type="non-primitive" svg:viewBox="0 0 21600 21600" draw:enhanced-path="M 0 0 L 21600 0 21600 21600 0 21600 Z N"/></draw:custom-shape><draw:custom-shape svg:x="0.97706in" svg:y="0.36035in" svg:width="8.04225in" svg:height="0.18032in" draw:id="id38" draw:style-name="a40" draw:name="Rectangle 360"><svg:title/><svg:desc/><text:p text:style-name="P96"><text:span text:style-name="T97">conforme horário oficial de Brasília, com fundamento no art. 3°, inciso V, da Portaria nº 446/2015 do</text:span></text:p><draw:enhanced-geometry draw:type="non-primitive" svg:viewBox="0 0 21600 21600" draw:enhanced-path="M 0 0 L 21600 0 21600 21600 0 21600 Z N"/></draw:custom-shape><draw:custom-shape svg:x="0.97706in" svg:y="0.53423in" svg:width="2.18442in" svg:height="0.18032in" draw:id="id39" draw:style-name="a41" draw:name="Rectangle 361"><svg:title/><svg:desc/><text:p text:style-name="P98"><text:span text:style-name="T99">Ministério dos Transportes.</text:span></text:p><draw:enhanced-geometry draw:type="non-primitive" svg:viewBox="0 0 21600 21600" draw:enhanced-path="M 0 0 L 21600 0 21600 21600 0 21600 Z N"/></draw:custom-shape><draw:frame draw:id="id40" draw:style-name="a42" draw:name="Picture 363" svg:x="0.02484in" svg:y="0.85286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95652in" svg:width="3.33421in" svg:height="0.18032in" draw:id="id41" draw:style-name="a43" draw:name="Rectangle 364"><svg:title/><svg:desc/><text:p text:style-name="P100"><text:span text:style-name="T101">Documento assinado eletronicamente por<text:s/></text:span></text:p><draw:enhanced-geometry draw:type="non-primitive" svg:viewBox="0 0 21600 21600" draw:enhanced-path="M 0 0 L 21600 0 21600 21600 0 21600 Z N"/></draw:custom-shape><draw:custom-shape svg:x="3.48597in" svg:y="0.95892in" svg:width="1.77166in" svg:height="0.17713in" draw:id="id42" draw:style-name="a44" draw:name="Rectangle 365"><svg:title/><svg:desc/><text:p text:style-name="P102"><text:span text:style-name="T103">Ricardo Ganem Leal</text:span></text:p><draw:enhanced-geometry draw:type="non-primitive" svg:viewBox="0 0 21600 21600" draw:enhanced-path="M 0 0 L 21600 0 21600 21600 0 21600 Z N"/></draw:custom-shape><draw:custom-shape svg:x="4.82736in" svg:y="0.95652in" svg:width="0.09872in" svg:height="0.18032in" draw:id="id43" draw:style-name="a45" draw:name="Rectangle 366"><svg:title/><svg:desc/><text:p text:style-name="P104"><text:span text:style-name="T105">,<text:s/></text:span></text:p><draw:enhanced-geometry draw:type="non-primitive" svg:viewBox="0 0 21600 21600" draw:enhanced-path="M 0 0 L 21600 0 21600 21600 0 21600 Z N"/></draw:custom-shape><draw:custom-shape svg:x="4.91017in" svg:y="0.95892in" svg:width="2.38139in" svg:height="0.17713in" draw:id="id44" draw:style-name="a46" draw:name="Rectangle 367"><svg:title/><svg:desc/><text:p text:style-name="P106"><text:span text:style-name="T107">Diretor de Gestão Portuária</text:span></text:p><draw:enhanced-geometry draw:type="non-primitive" svg:viewBox="0 0 21600 21600" draw:enhanced-path="M 0 0 L 21600 0 21600 21600 0 21600 Z N"/></draw:custom-shape><draw:custom-shape svg:x="6.71525in" svg:y="0.95652in" svg:width="0.34008in" svg:height="0.18032in" draw:id="id45" draw:style-name="a47" draw:name="Rectangle 368"><svg:title/><svg:desc/><text:p text:style-name="P108"><text:span text:style-name="T109">, em</text:span></text:p><draw:enhanced-geometry draw:type="non-primitive" svg:viewBox="0 0 21600 21600" draw:enhanced-path="M 0 0 L 21600 0 21600 21600 0 21600 Z N"/></draw:custom-shape><draw:custom-shape svg:x="0.97706in" svg:y="1.13041in" svg:width="0.19744in" svg:height="0.18032in" draw:id="id46" draw:style-name="a48" draw:name="Rectangle 3111"><svg:title/><svg:desc/><text:p text:style-name="P110"><text:span text:style-name="T111">29</text:span></text:p><draw:enhanced-geometry draw:type="non-primitive" svg:viewBox="0 0 21600 21600" draw:enhanced-path="M 0 0 L 21600 0 21600 21600 0 21600 Z N"/></draw:custom-shape><draw:custom-shape svg:x="1.12611in" svg:y="1.13041in" svg:width="7.67857in" svg:height="0.18032in" draw:id="id47" draw:style-name="a49" draw:name="Rectangle 3112"><svg:title/><svg:desc/><text:p text:style-name="P112"><text:span text:style-name="T113">/07/2026, às 10:58, conforme horário oficial de Brasília, com fundamento no art. 3°, inciso V, da</text:span></text:p><draw:enhanced-geometry draw:type="non-primitive" svg:viewBox="0 0 21600 21600" draw:enhanced-path="M 0 0 L 21600 0 21600 21600 0 21600 Z N"/></draw:custom-shape><draw:custom-shape svg:x="0.97706in" svg:y="1.30429in" svg:width="4.11731in" svg:height="0.18032in" draw:id="id48" draw:style-name="a50" draw:name="Rectangle 370"><svg:title/><svg:desc/><text:p text:style-name="P114"><text:span text:style-name="T115">Portaria nº 446/2015 do Ministério dos Transportes.</text:span></text:p><draw:enhanced-geometry draw:type="non-primitive" svg:viewBox="0 0 21600 21600" draw:enhanced-path="M 0 0 L 21600 0 21600 21600 0 21600 Z N"/></draw:custom-shape><draw:frame draw:id="id49" draw:style-name="a51" draw:name="Picture 372" svg:x="0.02484in" svg:y="1.62292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1.72658in" svg:width="3.33421in" svg:height="0.18032in" draw:id="id50" draw:style-name="a52" draw:name="Rectangle 373"><svg:title/><svg:desc/><text:p text:style-name="P116"><text:span text:style-name="T117">Documento assinado eletronicamente por<text:s/></text:span></text:p><draw:enhanced-geometry draw:type="non-primitive" svg:viewBox="0 0 21600 21600" draw:enhanced-path="M 0 0 L 21600 0 21600 21600 0 21600 Z N"/></draw:custom-shape><draw:custom-shape svg:x="3.48597in" svg:y="1.72899in" svg:width="3.48815in" svg:height="0.17713in" draw:id="id51" draw:style-name="a53" draw:name="Rectangle 374"><svg:title/><svg:desc/><text:p text:style-name="P118"><text:span text:style-name="T119">FRANCISCO JOSÉ DE SOUSA DIOGO</text:span></text:p><draw:enhanced-geometry draw:type="non-primitive" svg:viewBox="0 0 21600 21600" draw:enhanced-path="M 0 0 L 21600 0 21600 21600 0 21600 Z N"/></draw:custom-shape><draw:custom-shape svg:x="6.12736in" svg:y="1.72658in" svg:width="0.09872in" svg:height="0.18032in" draw:id="id52" draw:style-name="a54" draw:name="Rectangle 375"><svg:title/><svg:desc/><text:p text:style-name="P120"><text:span text:style-name="T121">,<text:s/></text:span></text:p><draw:enhanced-geometry draw:type="non-primitive" svg:viewBox="0 0 21600 21600" draw:enhanced-path="M 0 0 L 21600 0 21600 21600 0 21600 Z N"/></draw:custom-shape><draw:custom-shape svg:x="6.21016in" svg:y="1.72899in" svg:width="0.62615in" svg:height="0.17713in" draw:id="id53" draw:style-name="a55" draw:name="Rectangle 376"><svg:title/><svg:desc/><text:p text:style-name="P122"><text:span text:style-name="T123">Diretor</text:span></text:p><draw:enhanced-geometry draw:type="non-primitive" svg:viewBox="0 0 21600 21600" draw:enhanced-path="M 0 0 L 21600 0 21600 21600 0 21600 Z N"/></draw:custom-shape><draw:custom-shape svg:x="0.97706in" svg:y="1.90287in" svg:width="2.24975in" svg:height="0.17713in" draw:id="id54" draw:style-name="a56" draw:name="Rectangle 377"><svg:title/><svg:desc/><text:p text:style-name="P124"><text:span text:style-name="T125">Administrativo Financeiro</text:span></text:p><draw:enhanced-geometry draw:type="non-primitive" svg:viewBox="0 0 21600 21600" draw:enhanced-path="M 0 0 L 21600 0 21600 21600 0 21600 Z N"/></draw:custom-shape><draw:custom-shape svg:x="2.66623in" svg:y="1.90047in" svg:width="5.43619in" svg:height="0.18032in" draw:id="id55" draw:style-name="a57" draw:name="Rectangle 378"><svg:title/><svg:desc/><text:p text:style-name="P126"><text:span text:style-name="T127">, em 29/07/2026, às 11:15, conforme horário oficial de Brasília, com</text:span></text:p><draw:enhanced-geometry draw:type="non-primitive" svg:viewBox="0 0 21600 21600" draw:enhanced-path="M 0 0 L 21600 0 21600 21600 0 21600 Z N"/></draw:custom-shape><draw:custom-shape svg:x="0.97706in" svg:y="2.07435in" svg:width="6.94826in" svg:height="0.18032in" draw:id="id56" draw:style-name="a58" draw:name="Rectangle 379"><svg:title/><svg:desc/><text:p text:style-name="P128"><text:span text:style-name="T129">fundamento no art. 3°, inciso V, da Portaria nº 446/2015 do Ministério dos Transportes.</text:span></text:p><draw:enhanced-geometry draw:type="non-primitive" svg:viewBox="0 0 21600 21600" draw:enhanced-path="M 0 0 L 21600 0 21600 21600 0 21600 Z N"/></draw:custom-shape><draw:frame draw:id="id57" draw:style-name="a59" draw:name="Picture 381" svg:x="0.02484in" svg:y="2.39298in" svg:width="0.88598in" svg:height="0.88598in" style:rel-width="scale" style:rel-height="scale"><draw:image xlink:href="media/image3.jpg" xlink:type="simple" xlink:show="embed" xlink:actuate="onLoad"/><svg:title/><svg:desc/></draw:frame><draw:custom-shape svg:x="0.94394in" svg:y="2.52149in" svg:width="4.72046in" svg:height="0.18032in" draw:id="id58" draw:style-name="a60" draw:name="Rectangle 382"><svg:title/><svg:desc/><text:p text:style-name="P130"><text:span text:style-name="T131">A autenticidade deste documento pode ser conferida no site</text:span></text:p><draw:enhanced-geometry draw:type="non-primitive" svg:viewBox="0 0 21600 21600" draw:enhanced-path="M 0 0 L 21600 0 21600 21600 0 21600 Z N"/></draw:custom-shape><draw:custom-shape svg:x="0.94394in" svg:y="2.69537in" svg:width="4.62204in" svg:height="0.18032in" draw:id="id59" draw:style-name="a61" draw:name="Rectangle 383"><svg:title/><svg:desc/><text:p text:style-name="P132"><text:span text:style-name="T133">https://sei.transportes.gov.br/sei/controlador_externo.php?</text:span></text:p><draw:enhanced-geometry draw:type="non-primitive" svg:viewBox="0 0 21600 21600" draw:enhanced-path="M 0 0 L 21600 0 21600 21600 0 21600 Z N"/></draw:custom-shape><draw:custom-shape svg:x="0.94394in" svg:y="2.86925in" svg:width="8.52978in" svg:height="0.18032in" draw:id="id60" draw:style-name="a62" draw:name="Rectangle 384"><svg:title/><svg:desc/><text:p text:style-name="P134"><text:span text:style-name="T135">acao=documento_conferir&amp;acao_origem=documento_conferir&amp;lang=pt_BR&amp;id_orgao_acesso_externo=0,</text:span></text:p><draw:enhanced-geometry draw:type="non-primitive" svg:viewBox="0 0 21600 21600" draw:enhanced-path="M 0 0 L 21600 0 21600 21600 0 21600 Z N"/></draw:custom-shape><draw:custom-shape svg:x="0.94394in" svg:y="3.04314in" svg:width="2.62991in" svg:height="0.18032in" draw:id="id61" draw:style-name="a63" draw:name="Rectangle 385"><svg:title/><svg:desc/><text:p text:style-name="P136"><text:span text:style-name="T137">informando o código verificador<text:s/></text:span></text:p><draw:enhanced-geometry draw:type="non-primitive" svg:viewBox="0 0 21600 21600" draw:enhanced-path="M 0 0 L 21600 0 21600 21600 0 21600 Z N"/></draw:custom-shape><draw:custom-shape svg:x="2.92291in" svg:y="3.04554in" svg:width="0.79212in" svg:height="0.17713in" draw:id="id62" draw:style-name="a64" draw:name="Rectangle 386"><svg:title/><svg:desc/><text:p text:style-name="P138"><text:span text:style-name="T139">115</text:span><text:span text:style-name="T140">88514</text:span></text:p><draw:enhanced-geometry draw:type="non-primitive" svg:viewBox="0 0 21600 21600" draw:enhanced-path="M 0 0 L 21600 0 21600 21600 0 21600 Z N"/></draw:custom-shape><draw:custom-shape svg:x="3.51909in" svg:y="3.04314in" svg:width="1.37034in" svg:height="0.18032in" draw:id="id63" draw:style-name="a65" draw:name="Rectangle 387"><svg:title/><svg:desc/><text:p text:style-name="P141"><text:span text:style-name="T142"><text:s/>e o código CRC<text:s/></text:span></text:p><draw:enhanced-geometry draw:type="non-primitive" svg:viewBox="0 0 21600 21600" draw:enhanced-path="M 0 0 L 21600 0 21600 21600 0 21600 Z N"/></draw:custom-shape><draw:custom-shape svg:x="4.57068in" svg:y="3.04554in" svg:width="0.19744in" svg:height="0.17713in" draw:id="id64" draw:style-name="a66" draw:name="Rectangle 3116"><svg:title/><svg:desc/><text:p text:style-name="P143"><text:span text:style-name="T144">83</text:span></text:p><draw:enhanced-geometry draw:type="non-primitive" svg:viewBox="0 0 21600 21600" draw:enhanced-path="M 0 0 L 21600 0 21600 21600 0 21600 Z N"/></draw:custom-shape><draw:custom-shape svg:x="4.71972in" svg:y="3.04554in" svg:width="0.73649in" svg:height="0.17713in" draw:id="id65" draw:style-name="a67" draw:name="Rectangle 3118"><svg:title/><svg:desc/><text:p text:style-name="P145"><text:span text:style-name="T146">A6E2AF</text:span></text:p><draw:enhanced-geometry draw:type="non-primitive" svg:viewBox="0 0 21600 21600" draw:enhanced-path="M 0 0 L 21600 0 21600 21600 0 21600 Z N"/></draw:custom-shape><draw:custom-shape svg:x="5.27449in" svg:y="3.04314in" svg:width="0.04916in" svg:height="0.18032in" draw:id="id66" draw:style-name="a68" draw:name="Rectangle 389"><svg:title/><svg:desc/><text:p text:style-name="P147"><text:span text:style-name="T148">.</text:span></text:p><draw:enhanced-geometry draw:type="non-primitive" svg:viewBox="0 0 21600 21600" draw:enhanced-path="M 0 0 L 21600 0 21600 21600 0 21600 Z N"/></draw:custom-shape><draw:frame draw:id="id67" draw:style-name="a69" draw:name="Picture 391" svg:x="0.01656in" svg:y="3.61845in" svg:width="2.59171in" svg:height="0.30637in" style:rel-width="scale" style:rel-height="scale"><draw:image xlink:href="media/image4.jpg" xlink:type="simple" xlink:show="embed" xlink:actuate="onLoad"/><svg:title/><svg:desc/></draw:frame><draw:frame draw:id="id68" draw:style-name="a70" draw:name="Picture 395" svg:x="5.90379in" svg:y="3.61845in" svg:width="1.3828in" svg:height="0.30637in" style:rel-width="scale" style:rel-height="scale"><draw:image xlink:href="media/image5.jpg" xlink:type="simple" xlink:show="embed" xlink:actuate="onLoad"/><svg:title/><svg:desc/></draw:frame></draw:g></text:span></text:p>
      <text:p text:style-name="P149"><text:span text:style-name="T150">Referência:</text:span><text:span text:style-name="T151"><text:s/>Processo nº 50905.000020/2026-11</text:span><text:span text:style-name="T152"><text:tab/>SEI nº 11588514</text:span></text:p>
      <text:p text:style-name="P153"><text:span text:style-name="T154">Rua Dom Gerardo 35, 10º andar - Edifício Sede - Bairro Centro</text:span></text:p>
      <text:p text:style-name="P155"><text:span text:style-name="T156">Rio de Janeiro/RJ, CEP 20090-905</text:span></text:p>
      <text:p text:style-name="P157"><text:span text:style-name="T158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009in" fo:line-height="102%" fo:margin-left="0.0069in" fo:margin-right="0.0062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3pt" style:font-size-asian="13pt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margin-bottom="0in" fo:margin-left="0.065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Normal" style:display-name="Normal" style:family="paragraph">
      <style:paragraph-properties fo:text-align="justify" fo:margin-bottom="0.0826in" fo:line-height="99%" fo:margin-left="0.0069in" fo:margin-right="0.0055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style:style style:name="Título2Char" style:display-name="Título 2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Título1Char" style:display-name="Título 1 Char" style:family="text">
      <style:text-properties style:font-name="Times New Roman" style:font-name-asian="Times New Roman" style:font-name-complex="Times New Roman" fo:font-weight="bold" style:font-weight-asian="bold" fo:color="#000000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4951in" fo:margin-bottom="0.1104in" fo:margin-right="0.4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3215in"/>
      </style:footer-style>
    </style:page-layout>
    <style:style style:name="P2" style:parent-style-name="Normal" style:family="paragraph">
      <style:paragraph-properties fo:text-align="center" fo:margin-bottom="0in" fo:line-height="107%" fo:margin-left="0in" fo:margin-right="0.0013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2839ª - 28/07/26_Extraordinária (11588514) <text:s text:c="8"/>SEI 50905.000020/2026-11 / pg.<text:s/></text:span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7-29T17:47:00Z</meta:creation-date>
    <dc:date>2026-07-29T17:47:00Z</dc:date>
    <meta:template xlink:href="Normal" xlink:type="simple"/>
    <meta:editing-cycles>2</meta:editing-cycles>
    <meta:editing-duration>PT0S</meta:editing-duration>
    <meta:document-statistic meta:page-count="3" meta:paragraph-count="11" meta:word-count="877" meta:character-count="5603" meta:row-count="39" meta:non-whitespace-character-count="4737"/>
  </office:meta>
</office:document-meta>
</file>